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рта-2014-года-в-гбоу-цо-1443-ул.-рудневка-д.-10-прошел-районный-этап-конкурса-лучший-ученик-2014-им.-вячеслава-кондрашова."/>21 марта 2014 года в ГБОУ ЦО № 1443 (ул. Рудневка, д. 10) прошел районный этап конкурса «Лучший ученик 2014 им. Вячеслава Кондрашова».<text:bookmark-end text:name="марта-2014-года-в-гбоу-цо-1443-ул.-рудневка-д.-10-прошел-районный-этап-конкурса-лучший-ученик-2014-им.-вячеслава-кондрашова."/></text:h>
      <text:p text:style-name="First_20_paragraph">02.04.2014</text:p>
      <text:p text:style-name="Text_20_body">21 марта 2014 года в ГБОУ ЦО № 1443 (ул. Рудневка, д. 10) прошел районный этап конкурса «Лучший ученик 2014 им. Вячеслава Кондрашова».</text:p>
      <text:p text:style-name="Text_20_body">Вела конкурс руководитель студии «Азбука танца», депутат Совета депутатов МО Косино-Ухтомский Н.С. Золотова. В состав жюри вошли заместители директоров школ района по воспитательной работе.</text:p>
      <text:p text:style-name="Text_20_body">Тема конкурса была сформулирована в виде актуального для участников вопроса – «Кем быть?».</text:p>
      <text:p text:style-name="Text_20_body">В конкурсе принимали участие старшеклассники из 10 общеобразовательных школ района:</text:p>
      <text:p text:style-name="Text_20_body">- Абдуллаев Ингиль – Центр образования № 1443</text:p>
      <text:p text:style-name="Text_20_body">- Викулина Полина – школа № 2036</text:p>
      <text:p text:style-name="Text_20_body">- Громадзкая Ксения – Центр образования № 1602</text:p>
      <text:p text:style-name="Text_20_body">- Коликова Мария – школа № 1022</text:p>
      <text:p text:style-name="Text_20_body">- Косоурова София – школа № 2032</text:p>
      <text:p text:style-name="Text_20_body">- Митрофанова Дарья – школа № 2026</text:p>
      <text:p text:style-name="Text_20_body">- Сороговец Евгения – школа № 2031</text:p>
      <text:p text:style-name="Text_20_body">- Федотов Евгений – Центр образования № 1495</text:p>
      <text:p text:style-name="Text_20_body">- Шилов Владислав – школа № 2035</text:p>
      <text:p text:style-name="Text_20_body">- Яровая Александра – школа № 2034</text:p>
      <text:p text:style-name="Text_20_body">При выполнении заданий всех этапов конкурса участники проявили незаурядную находчивость, смекалку, знания.</text:p>
      <text:p text:style-name="Text_20_body">По итогам конкурса места распределились таким образом: 1 место занял Владислав Шилов (СОШ № 2035), который представит наш район на окружном этапе конкурса; 2 место присуждено Ингилю Абдуллаеву (ЦО № 1443), 3 место заняла Ксения Громадзкая (ЦО № 1602).</text:p>
      <text:p text:style-name="Text_20_body">Все участники конкурса получили грамоты и подарки от управы района.</text:p>
      <text:p text:style-name="Text_20_body"><text:line-break/></text:p>
      <text:p text:style-name="Text_20_body">Адрес страницы: <text:a xlink:type="simple" xlink:href="http://kosino-uhtomski.mos.ru/presscenter/news/detail/993808.html" office:name=""><text:span text:style-name="Definition">http://kosino-uhtomski.mos.ru/presscenter/news/detail/993808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21:03:43Z</meta:creation-date>
    <dc:date>2023-08-09T21:03:43Z</dc:date>
  </office:meta>
</office:document-meta>
</file>