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косино-ухтомском-проведут-мастер-класс-готовимся-к-пасхе"/>В Косино-Ухтомском проведут мастер-класс «Готовимся к Пасхе»<text:bookmark-end text:name="в-косино-ухтомском-проведут-мастер-класс-готовимся-к-пасхе"/></text:h>
      <text:p text:style-name="First_20_paragraph">13.04.2021</text:p>
      <text:p text:style-name="Text_20_body">Семейный центр «Косино-Ухтомский» приглашает всех желающих 15 апреля в 16.00 на кулинарный мастер-класс «Готовимся к Пасхе».</text:p>
      <text:p text:style-name="Text_20_body">— Совсем скоро наступит любимый в нашей стране светлый праздник Пасха. Специалисты семейного центра поделятся рецептами традиционных пасхальных блюд, — рассказали организаторы.</text:p>
      <text:p text:style-name="Text_20_body">Мероприятие состоится по адресам: ул. Рудневка, д. 24, ул. Муромская, д. 1. Предварительная запись по телефону: 8 (499) 721-89-61.</text:p>
      <text:p text:style-name="Text_20_body">Фото: mos.ru</text:p>
      <text:p text:style-name="Text_20_body"><text:line-break/></text:p>
      <text:p text:style-name="Text_20_body">Адрес страницы: <text:a xlink:type="simple" xlink:href="http://kosino-uhtomski.mos.ru/presscenter/news/detail/9867331.html" office:name=""><text:span text:style-name="Definition">http://kosino-uhtomski.mos.ru/presscenter/news/detail/9867331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23T15:47:52Z</meta:creation-date>
    <dc:date>2023-10-23T15:47:52Z</dc:date>
  </office:meta>
</office:document-meta>
</file>