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нь-открытых-дверей-проведут-в-семейном-центре-косино-ухтомский"/>День открытых дверей проведут в семейном центре «Косино-Ухтомский»<text:bookmark-end text:name="день-открытых-дверей-проведут-в-семейном-центре-косино-ухтомский"/></text:h>
      <text:p text:style-name="First_20_paragraph">13.04.2021</text:p>
      <text:p text:style-name="Text_20_body">Семейный центр «Косино-Ухтомский» приглашает всех желающих принять участие в дне открытых дверей.</text:p>
      <text:p text:style-name="Text_20_body">— У родителей будет возможность ознакомиться с центром, пообщаться с руководством и специалистами, задать интересующие вопросы. Дети смогут принять участие в чемпионатах по аэрохоккею и настольным играм, а также сыграть в беспроигрышную лотерею, посетить кулинарный мастер-класс. В завершение акции пройдет концерт-квартирник, — рассказали организаторы.</text:p>
      <text:p text:style-name="Text_20_body">День открытых дверей состоится 16 апреля в помещениях семейного центра, расположенных по следующим адресам: ул. Рудневка, д. 24 и ул. Муромская, д. 1.</text:p>
      <text:p text:style-name="Text_20_body">Узнать точное время проведения акции и записаться для участия можно по телефону: 8 (499) 721-89-61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kosino-uhtomski.mos.ru/presscenter/news/detail/9867301.html" office:name=""><text:span text:style-name="Definition">http://kosino-uhtomski.mos.ru/presscenter/news/detail/9867301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4T02:57:56Z</meta:creation-date>
    <dc:date>2023-06-24T02:57:56Z</dc:date>
  </office:meta>
</office:document-meta>
</file>