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филактика-детского-дорожно-транспортного-травматизма"/>Профилактика детского дорожно-транспортного травматизма<text:bookmark-end text:name="профилактика-детского-дорожно-транспортного-травматизма"/></text:h>
      <text:p text:style-name="First_20_paragraph">23.03.2021</text:p>
      <text:p text:style-name="Text_20_body">Сегодня, сотрудниками группы по делам несовершеннолетних Отдела МВД России по району Косино-Ухтомский г. Москвы совместно с ГИБДД УВД по ВАО г. Москвы, в рамках мероприятия "безопасность", а также с целью привлечения внимания общественности к профилактике детского дорожно-транспортного травматизма, проведена профилактическая беседа со школьниками района, направленная на профилактику детского травматизма на дорогах района Косино-Ухтомский, в ходе которой сотрудники напомнили об особенностях правил дорожного движения. Ребята вспомнили, что залогом безопасности является переход дороги по пешеходному переходу, либо на перекрестке со светофором – это в первую очередь, остановка перед проезжей частью, внимательный обзор дороги и обязательное слуховое восприятие.</text:p>
      <text:p text:style-name="Text_20_body"><text:line-break/><text:line-break/></text:p>
      <text:p text:style-name="Text_20_body"><text:line-break/></text:p>
      <text:p text:style-name="Text_20_body">Адрес страницы: <text:a xlink:type="simple" xlink:href="http://kosino-uhtomski.mos.ru/presscenter/news/detail/9807626.html" office:name=""><text:span text:style-name="Definition">http://kosino-uhtomski.mos.ru/presscenter/news/detail/9807626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4:15:49Z</meta:creation-date>
    <dc:date>2023-05-19T04:15:49Z</dc:date>
  </office:meta>
</office:document-meta>
</file>