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енская-сборная-косино-ухтомского-стала-победителем-соревнований-по-волейболу"/>Женская сборная Косино-Ухтомского стала победителем соревнований по волейболу<text:bookmark-end text:name="женская-сборная-косино-ухтомского-стала-победителем-соревнований-по-волейболу"/></text:h>
      <text:p text:style-name="First_20_paragraph">16.03.2021</text:p>
      <text:p text:style-name="Text_20_body"><text:line-break/><text:span text:style-name="T1">Женская сборная команда «Триумф» района Косино-Ухтомский заняла первое место на городских соревнованиях по волейболу.</text:span></text:p>
      <text:p text:style-name="Text_20_body">— Турнир проводился в Западном округе столицы, организатором соревнований выступил молодежный центр «Галактика», — рассказали в ГБУ «Спортивно-досуговый центр «Триумф». — Поздравляем с победой!</text:p>
      <text:p text:style-name="Text_20_body">Городские соревнования по волейболу были приурочены к Международному женскому дню.</text:p>
      <text:p text:style-name="Text_20_body">Фото: pixabay.com</text:p>
      <text:p text:style-name="Text_20_body"><text:line-break/></text:p>
      <text:p text:style-name="Text_20_body">Адрес страницы: <text:a xlink:type="simple" xlink:href="http://kosino-uhtomski.mos.ru/presscenter/news/detail/9787011.html" office:name=""><text:span text:style-name="Definition">http://kosino-uhtomski.mos.ru/presscenter/news/detail/9787011.html</text:span></text:a></text:p>
      <text:p text:style-name="Text_20_body"><text:a xlink:type="simple" xlink:href="http://kosino-uhtomski.mos.ru" office:name=""><text:span text:style-name="Definition">Управа района Косино-Ухтомский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19T16:11:57Z</meta:creation-date>
    <dc:date>2023-07-19T16:11:57Z</dc:date>
  </office:meta>
</office:document-meta>
</file>