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января-2021-г.-вступают-в-силу-новые-правила-проведения-обязательного-медицинского-освидетельствования-на-выявление-вич-инфекции"/>С 1 января 2021 г. вступают в силу новые правила проведения обязательного медицинского освидетельствования на выявление ВИЧ-инфекции<text:bookmark-end text:name="с-1-января-2021-г.-вступают-в-силу-новые-правила-проведения-обязательного-медицинского-освидетельствования-на-выявление-вич-инфекции"/></text:h>
      <text:p text:style-name="First_20_paragraph">11.12.2020</text:p>
      <text:p text:style-name="Text_20_body">С 1 января 2021 г. вступают в силу новые правила проведения обязательного медицинского освидетельствования на выявление ВИЧ-инфекции. Речь идет о Приказе Минздрава России от 20.10.2020 № 1129н «Об утверждении Правил проведения обязательного медицинского освидетельствования на выявление вируса иммунодефицита человека (ВИЧ-инфекции)».</text:p>
      <text:p text:style-name="Text_20_body">Указанными правилами определен порядок проведения обязательного медицинского освидетельствования граждан РФ, иностранных граждан и лиц без гражданства в целях предупреждения распространения в РФ заболевания, вызываемого вирусом иммунодефицита человека (ВИЧ-инфекции).</text:p>
      <text:p text:style-name="Text_20_body">Обязательное медицинское освидетельствование включает:</text:p>
      <text:p text:style-name="Text_20_body">- лабораторную диагностику ВИЧ-инфекции;</text:p>
      <text:p text:style-name="Text_20_body">- предварительное (дотестовое) и последующее (послетестовое) консультирование освидетельствуемого по вопросам профилактики ВИЧ-инфекции;</text:p>
      <text:p text:style-name="Text_20_body">- выдачу освидетельствуемому официального документа о наличии или об отсутствии у него ВИЧ-инфекции медицинской организацией, проводившей обязательное медицинское освидетельствование.</text:p>
      <text:p text:style-name="Text_20_body">Начало действия документа - 01.01.2021 (срок действия документа ограничен 1 января 2027 года).</text:p>
      <text:p text:style-name="Text_20_body">Аналогичный документ, утвержденный Постановлением Правительства РФ от 13.10.1995 № 1017, утрачивает силу с 1 января 2021 года в связи с изданием Постановления Правительства РФ от 17.06.2020 № 868.</text:p>
      <text:p text:style-name="Text_20_body"><text:line-break/></text:p>
      <text:p text:style-name="Text_20_body">Адрес страницы: <text:a xlink:type="simple" xlink:href="http://kosino-uhtomski.mos.ru/presscenter/news/detail/9524784.html" office:name=""><text:span text:style-name="Definition">http://kosino-uhtomski.mos.ru/presscenter/news/detail/952478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22:06Z</meta:creation-date>
    <dc:date>2023-05-19T05:22:06Z</dc:date>
  </office:meta>
</office:document-meta>
</file>