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обенности-исчисления-ежемесячных-выплат-семьям-в-связи-с-рождением-усыновлением-первого-и-второго-ребёнка"/>Особенности исчисления ежемесячных выплат семьям в связи с рождением (усыновлением) первого и второго ребёнка<text:bookmark-end text:name="особенности-исчисления-ежемесячных-выплат-семьям-в-связи-с-рождением-усыновлением-первого-и-второго-ребёнка"/></text:h>
      <text:p text:style-name="First_20_paragraph">11.12.2020</text:p>
      <text:p text:style-name="Text_20_body">Федеральным законом от 27.10.2020 № 345-ФЗ внесены изменения в Федеральный закон «Об особенностях исчисления пособий по временной нетрудоспособности и осуществления ежемесячных выплат в связи с рождением (усыновлением) первого или второго ребенка», касающиеся исчисления ежемесячных выплат семьям в связи с рождением (усыновлением) первого и второго ребёнка.</text:p>
      <text:p text:style-name="Text_20_body">Напомним, что право на получение ежемесячной выплаты в связи с рождением (усыновлением) первого или второго ребенка возникает в случае, если ребенок рожден (усыновлен) начиная с 1 января 2018 года, является гражданином Российской Федерации и если размер среднедушевого дохода семьи не превышает 2-кратную величину прожиточного минимума трудоспособного населения, установленную в субъекте Российской Федерации.</text:p>
      <text:p text:style-name="Text_20_body">Ежемесячная выплата осуществляется в размере прожиточного минимума для детей, установленном в субъекте Российской Федерации на срок до достижения ребёнком возраста одного года.</text:p>
      <text:p text:style-name="Text_20_body">По истечении этого срока граждане подают новое заявление о назначении выплаты сначала на срок до достижения ребёнком возраста 2 лет, а затем на срок до достижения им возраста 3 лет и представляют документы, подтверждающие доход семьи.</text:p>
      <text:p text:style-name="Text_20_body">Ранее действие указанной нормы было приостановлено на период с 1 апреля по 1 октября 2020 года.</text:p>
      <text:p text:style-name="Text_20_body">Законом действие порядка предоставления выплаты продлено до 1 марта 2021 года.</text:p>
      <text:p text:style-name="Text_20_body">Таким образом, в настоящее время выплата назначается семьям без учета их материального положения и без подачи гражданами соответствующих заявлений.</text:p>
      <text:p text:style-name="Text_20_body"><text:line-break/></text:p>
      <text:p text:style-name="Text_20_body">Адрес страницы: <text:a xlink:type="simple" xlink:href="http://kosino-uhtomski.mos.ru/presscenter/news/detail/9524779.html" office:name=""><text:span text:style-name="Definition">http://kosino-uhtomski.mos.ru/presscenter/news/detail/9524779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5:22:11Z</meta:creation-date>
    <dc:date>2023-05-19T05:22:11Z</dc:date>
  </office:meta>
</office:document-meta>
</file>