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сино-ухтомском-выполнили-работы-по-очистке-пруда"/>В Косино-Ухтомском выполнили работы по очистке пруда<text:bookmark-end text:name="в-косино-ухтомском-выполнили-работы-по-очистке-пруда"/></text:h>
      <text:p text:style-name="First_20_paragraph">02.09.2020</text:p>
      <text:p text:style-name="Text_20_body">Специалисты ГУП «Мосводосток» выполнили обследование и очистку пруда на Лыткаринской.</text:p>
      <text:p text:style-name="Text_20_body">— По результатам обследования, специалистами ГУП «Мосводосток» проведены работы по очистке (пруда — ред.) от водной растительности, — сообщили на предприятии.</text:p>
      <text:p text:style-name="Text_20_body">В Мосводостоке добавили, что сейчас разрабатывается проект капитального ремонта пруда на Лыткаринской.</text:p>
      <text:p text:style-name="Text_20_body"><text:line-break/></text:p>
      <text:p text:style-name="Text_20_body">Адрес страницы: <text:a xlink:type="simple" xlink:href="http://kosino-uhtomski.mos.ru/presscenter/news/detail/9194947.html" office:name=""><text:span text:style-name="Definition">http://kosino-uhtomski.mos.ru/presscenter/news/detail/919494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05:10Z</meta:creation-date>
    <dc:date>2023-05-19T08:05:10Z</dc:date>
  </office:meta>
</office:document-meta>
</file>