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1-рубль-за-1-квадратный-метр-значительно-помогает-улучшить-облик-столицы"/>Программа «1 рубль за 1 квадратный метр» значительно помогает улучшить облик столицы<text:bookmark-end text:name="программа-1-рубль-за-1-квадратный-метр-значительно-помогает-улучшить-облик-столицы"/></text:h>
      <text:p text:style-name="First_20_paragraph">25.08.2020</text:p>
      <text:p text:style-name="Text_20_body">Программа «1 рубль за 1 квадратный метр» правительства Москвы положительно сказывается на архитектурном облике столице. К такому выводу пришли эксперты. Кроме того, проект открывает дополнительные возможности для столичного бизнеса. По словам Сергея Ткаченко, заслуженного архитектора РФ, члена-корреспондента РАХ, экс-главы НИИ Генплана Москвы, эффективность данной программы заключается прежде всего в повышаемости охвата реставрируемых зданий в городе.</text:p>
      <text:p text:style-name="Text_20_body">«Есть программа реставрации, которая закреплена за Мосгорнаследием. А „1 рубль за 1 квадратный метр“ шире этой программы. Конечно, это вещь положительная», — заметил он.</text:p>
      <text:p text:style-name="Text_20_body">Ткаченко пояснил, что подобные программы десятилетиями действуют и за границей, преимущественно в Европе. Они довольно известны. «В основном это касается частных или муниципальных владений. У муниципалитетов не хватает средств на реставрацию архитектурных памятников, поэтому они продаются за 1 фунт или 1 евро. Мы ничего не изобретаем, а пытаемся примерить на себя опыт развитых стран. Если эта программа будет реализовываться у нас более широко, это может спасти очень много зданий, которые, может быть, и не являются памятниками культурного наследия, но составляют ценную историческую среду города», — рассказал архитектор.</text:p>
      <text:p text:style-name="Text_20_body">Ранее заммэра Москвы по вопросам экономической политики и имущественно-земельных отношений Владимир Ефимов сообщил, что на июльских торгах в долгосрочную аренду сдали первый в этом году объект культурного наследия по льготной программе «1 рубль за 1 кв. м». Программа — одна из мер поддержки малого и среднего бизнеса, также направленная на восстановление и сохранение объектов культурного наследия. Условие аренды — провести реконструкцию здания. Льготная ставка применяется только после ремонта. Арендатор выбирается по итогам конкурса.</text:p>
      <text:p text:style-name="Text_20_body"><text:line-break/></text:p>
      <text:p text:style-name="Text_20_body">Адрес страницы: <text:a xlink:type="simple" xlink:href="http://kosino-uhtomski.mos.ru/presscenter/news/detail/9166474.html" office:name=""><text:span text:style-name="Definition">http://kosino-uhtomski.mos.ru/presscenter/news/detail/916647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14:51Z</meta:creation-date>
    <dc:date>2023-05-19T04:14:51Z</dc:date>
  </office:meta>
</office:document-meta>
</file>