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гово-развлекательный-центр-появится-в-составе-тпу-лухмановская-2"/>Торгово-развлекательный центр появится в составе ТПУ «Лухмановская 2»<text:bookmark-end text:name="торгово-развлекательный-центр-появится-в-составе-тпу-лухмановская-2"/></text:h>
      <text:p text:style-name="First_20_paragraph">19.08.2020</text:p>
      <text:p text:style-name="Text_20_body">В составе транспортно-пересадочного узла (ТПУ) «Лухмановская 2» построят торгово-развлекательный центр (ТРЦ). Об этом сообщил официальный портал правительства столицы со ссылкой на председателя Москомстройинвеста Анастасию Пятову.</text:p>
      <text:p text:style-name="Text_20_body">«Земельный участок площадью 1,4 га предоставлен ООО «ТПУ „Лухмановская 2“ сроком на шесть лет для возведения ТРЦ суммарной поэтажной площадью свыше 37 560 кв. метров», — говорится в сообщении портала.</text:p>
      <text:p text:style-name="Text_20_body">Уточняется, что решение о выделении земельного участка было принято Градостроительно-земельной комиссией Москвы (ГЗК).</text:p>
      <text:p text:style-name="Text_20_body">— Реализация проекта будет способствовать повышению коэффициента доступности торговли и услуг на территории Восточного округа Москвы, — приводит слова Анастасии Пятовой портал.</text:p>
      <text:p text:style-name="Text_20_body"><text:line-break/></text:p>
      <text:p text:style-name="Text_20_body">Адрес страницы: <text:a xlink:type="simple" xlink:href="http://kosino-uhtomski.mos.ru/presscenter/news/detail/9146278.html" office:name=""><text:span text:style-name="Definition">http://kosino-uhtomski.mos.ru/presscenter/news/detail/914627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17:01Z</meta:creation-date>
    <dc:date>2023-05-19T04:17:01Z</dc:date>
  </office:meta>
</office:document-meta>
</file>