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косино-ухтомском-пройдет-психологический-тренинг"/>В Косино-Ухтомском пройдет психологический тренинг<text:bookmark-end text:name="в-косино-ухтомском-пройдет-психологический-тренинг"/></text:h>
      <text:p text:style-name="First_20_paragraph">17.08.2020</text:p>
      <text:p text:style-name="Text_20_body">В семейном центре «Косино-Ухтомский» пройдет психологический тренинг «Работа с полярностями в арт-терапии».</text:p>
      <text:p text:style-name="Text_20_body">— На тренинг приглашаются дети в возрасте от восьми до 12 лет, — рассказали в администрации учреждения. — Психологи центра помогут детям осознать свои сильные стороны, сформировать позитивное восприятие себя и трансформировать свои убеждения.</text:p>
      <text:p text:style-name="Text_20_body">Мероприятие состоится в среду, 19 августа, по адресу: улица Рудневка, дом 24. Начало в 15.00. Участие бесплатное, по предварительной записи по телефону: 8 (920) 422-25-61.</text:p>
      <text:p text:style-name="Text_20_body"><text:line-break/></text:p>
      <text:p text:style-name="Text_20_body">Адрес страницы: <text:a xlink:type="simple" xlink:href="http://kosino-uhtomski.mos.ru/presscenter/news/detail/9139375.html" office:name=""><text:span text:style-name="Definition">http://kosino-uhtomski.mos.ru/presscenter/news/detail/9139375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11:02:44Z</meta:creation-date>
    <dc:date>2023-05-13T11:02:44Z</dc:date>
  </office:meta>
</office:document-meta>
</file>