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section"/>.<text:bookmark-end text:name="section"/></text:h>
      <text:p text:style-name="First_20_paragraph">22.04.2020</text:p>
      <text:p text:style-name="Text_20_body">В случае потери близкого человека и необходимости организации похоронных мероприятий, внимательно изучите данные <text:a xlink:type="simple" xlink:href="/upload/medialibrary/fb9/pokhorony_dlya-sai_ta-mos.ru_17.04_p_s.pdf" office:name="Похороны_для сайта мос.ру_17.04-П-С.pdf"><text:span text:style-name="Definition">ИНСТРУКЦИИ</text:span></text:a></text:p>
      <text:p text:style-name="Text_20_body"><text:line-break/></text:p>
      <text:p text:style-name="Text_20_body">Адрес страницы: <text:a xlink:type="simple" xlink:href="http://kosino-uhtomski.mos.ru/presscenter/news/detail/8852528.html" office:name=""><text:span text:style-name="Definition">http://kosino-uhtomski.mos.ru/presscenter/news/detail/885252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03:54:15Z</meta:creation-date>
    <dc:date>2023-06-17T03:54:15Z</dc:date>
  </office:meta>
</office:document-meta>
</file>