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ярмарке-в-косино-ухтомском-можно-купить-продукты-привезенные-из-разных-регионов-страны"/>На ярмарке в Косино-Ухтомском можно купить продукты, привезенные из разных регионов страны<text:bookmark-end text:name="на-ярмарке-в-косино-ухтомском-можно-купить-продукты-привезенные-из-разных-регионов-страны"/></text:h>
      <text:p text:style-name="First_20_paragraph">21.02.2020</text:p>
      <text:p text:style-name="Text_20_body">Свежие, качественные и вкусные продукты со всей страны можно приобрести на круглогодичной ярмарке в Косино-Ухтомском. Торговый павильон соседствует с павильоном катка, и в целом этот архитектурный ансамбль напоминает провинциальный городок ремесленников, сторожат который, храбрые рыцари.</text:p>
      <text:p text:style-name="Text_20_body">Ярмарка на Святоозёрской, владение 1 работает ежедневно с 9.00 до 21.00. Здесь представлены сыры и молочная продукция, но также есть и десятки сортов целебного и полезного башкирского мёда.</text:p>
      <text:p text:style-name="Text_20_body">Покатавшись на катке, можно перекусить, согревшись чашкой чая или кофе, и побаловать себя блинчиками с «изюминкой» — с нутеллой. А еще здесь огромный выбор сыров на любой вкус. Их привозят с Алтая, из Воскресенского района Подмосковья, Липецкой, Калининградской, Костромской, Калужской и других областей.</text:p>
      <text:p text:style-name="Text_20_body">В отличие от магазинных молочных продуктов у фермерских, ярмарочных натуральный состав — в них нет никакого порошка.</text:p>
      <text:p text:style-name="Text_20_body">— Молочку мы привозим из Сергиево-Посада по вторникам и пятницам, и она у нас не залеживается, так как продукты натуральные, а клиенты уже постоянные, — рассказывает продавец Анна Носова.</text:p>
      <text:p text:style-name="Text_20_body">Здесь можно купить диетический сыр с жирностью 18%, и в то же время, жирную сметану, которые с трудом можно найти в продуктовых магазинах.</text:p>
      <text:p text:style-name="Text_20_body">— У нас сметана очень густая, «ложковая» -30-40% жирности, да и ряженка такая же, творог -5, 9% жирности, очень вкусное топленое молоко-3,6% жирности, — говорит продавец Анна Носова.</text:p>
      <text:p text:style-name="Text_20_body">И хотя ярмарка молочных продуктов работает не так уж и давно — с декабря, жители района приходят сюда целенаправленно за определенными продуктами, качество которых оценили по достоинству. На ярмарке можно приобрести твердые сорта сыров с большой временной выдержкой.</text:p>
      <text:p text:style-name="Text_20_body">— Они, как хорошее вино, чем дольше их выдерживают (до полугода) до созревания, тем они вкуснее, — добавляет продавец Галина Савченко.</text:p>
      <text:p text:style-name="Text_20_body">Сыры здесь не только мягкие и твёрдые в зависимости от выдержки, но и с разными начинками. Например, любителям остренького, придется по вкусу сыр «Горгонзола Рояль» (с паприкой), необыкновенно оформлен, укатанный в листья винограда сыр «Банон». Сыроежкам-романтикам придется по вкусу сыр в форме сердечек — такой можно не только себе домой купить, но и подарить, как съедобный сувенир.</text:p>
      <text:p text:style-name="Text_20_body">Помимо сырно — молочной продукции на ярмарке можно приобрести и необходимые на кухне вещи ручной работы, причем оригинально оформленные. Например, подставку под горячее в виде кусочка сыра с дырками, правда, уже деревянного. А также в продаже имеются и разделочные доски из дуба, груши с размытым силуэтом и витиеватыми ручками.</text:p>
      <text:p text:style-name="Text_20_body">— Доски покрыты лаком, дубовые можно использовать как разделочные, а из грушевые — скорее, как декоративные, — рассказал продавец Юрий Лешан.</text:p>
      <text:p text:style-name="Text_20_body"><text:line-break/></text:p>
      <text:p text:style-name="Text_20_body">Адрес страницы: <text:a xlink:type="simple" xlink:href="http://kosino-uhtomski.mos.ru/presscenter/news/detail/8711593.html" office:name=""><text:span text:style-name="Definition">http://kosino-uhtomski.mos.ru/presscenter/news/detail/871159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3:39:52Z</meta:creation-date>
    <dc:date>2023-08-16T03:39:52Z</dc:date>
  </office:meta>
</office:document-meta>
</file>