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рядчикам-поручат-реконструировать-главные-фонтаны-вднх"/>Подрядчикам поручат реконструировать главные фонтаны ВДНХ<text:bookmark-end text:name="подрядчикам-поручат-реконструировать-главные-фонтаны-вднх"/></text:h>
      <text:p text:style-name="First_20_paragraph">17.10.2016</text:p>
      <text:p text:style-name="Text_20_body">По информации портала государственных закупок столицы, сейчас организованы сразу 4 тендера в поисках подрядчика. Реконструировать предстоит самые важные фонтаны Главной выставки страны – «Каменный цветок», «Дружба народов», «Золотой колос».</text:p>
      <text:p text:style-name="Text_20_body">Подрядчик должен разработать научно-проектную документацию капремонта объектов, учитывая, что нужно сохранить их архитектурный облик. Все упомянутые фонтаны являются объектами культурного наследия.</text:p>
      <text:p text:style-name="Text_20_body">Также необходимо отреставрировать гидроизоляцию технических помещений, чаш фонтанов и переходных галерей.</text:p>
      <text:p text:style-name="Text_20_body">Крайний срок разработки проекта – июль следующего года. С подрядчиком заключат контракт на сумму порядка 106 млн. руб. </text:p>
      <text:p text:style-name="Text_20_body"><text:line-break/></text:p>
      <text:p text:style-name="Text_20_body">Адрес страницы: <text:a xlink:type="simple" xlink:href="http://kosino-uhtomski.mos.ru/presscenter/news/detail/3977653.html" office:name=""><text:span text:style-name="Definition">http://kosino-uhtomski.mos.ru/presscenter/news/detail/397765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0:21:27Z</meta:creation-date>
    <dc:date>2023-05-18T10:21:27Z</dc:date>
  </office:meta>
</office:document-meta>
</file>