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лижайшие-4-года-в-москве-построят-7-электродепо"/>В ближайшие 4 года в Москве построят 7 электродепо<text:bookmark-end text:name="в-ближайшие-4-года-в-москве-построят-7-электродепо"/></text:h>
      <text:p text:style-name="First_20_paragraph">17.10.2016</text:p>
      <text:p text:style-name="Text_20_body">В 2017 году планируется достроить депо «Лихоборы», обслуживающее северный участок Люблинско-Дмитровской линии.</text:p>
      <text:p text:style-name="Text_20_body">За четыре года в столице построят семь электродепо, сообщает официальный портал мэрии со ссылкой на заместителя мэра по вопросам градостроительной политики и строительства М. Хуснуллина.</text:p>
      <text:p text:style-name="Text_20_body">По его словам, в следующем году предстоит открыть два из них – депо «Лихоборы» и «Солнцево» на Калининско-Солнцевской ветке. Через 2 года придет очередь электродепо «Саларьево-1». Это электродепо позволит запустить участок подземки «Улица Новаторов» — «Коммунарка» — «Саларьево».</text:p>
      <text:p text:style-name="Text_20_body">Глава Стройкомплекса также подчеркнул, что в ближайшие четыре будут введены в эксплуатацию депо «Южное» и «Братеево», а «Братеево-2» позволит запустить Третий пересадочный контур.</text:p>
      <text:p text:style-name="Text_20_body">Также предполагается построить еще одно большое депо – «Нижегородское».</text:p>
      <text:p text:style-name="Text_20_body">Сегодня в столичном метрополитене функционирует семнадцать депо, в которых работают более 15 тысяч сотрудников. </text:p>
      <text:p text:style-name="Text_20_body">Фото: mos.ru</text:p>
      <text:p text:style-name="Text_20_body"><text:line-break/></text:p>
      <text:p text:style-name="Text_20_body">Адрес страницы: <text:a xlink:type="simple" xlink:href="http://kosino-uhtomski.mos.ru/presscenter/news/detail/3976602.html" office:name=""><text:span text:style-name="Definition">http://kosino-uhtomski.mos.ru/presscenter/news/detail/397660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0:18:12Z</meta:creation-date>
    <dc:date>2023-05-18T10:18:12Z</dc:date>
  </office:meta>
</office:document-meta>
</file>