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центры-госуслуг-разработали-интерактивные-инструкции-для-своих-посетителей"/>Центры госуслуг разработали интерактивные инструкции для своих посетителей<text:bookmark-end text:name="центры-госуслуг-разработали-интерактивные-инструкции-для-своих-посетителей"/></text:h>
      <text:p text:style-name="First_20_paragraph">06.10.2016</text:p>
      <text:p text:style-name="Text_20_body">В инструкциях подробно описывается перечень документов, сроки оказания тех или иных услуг, а также размер госпошлины.</text:p>
      <text:p text:style-name="Text_20_body">Сейчас в центрах госуслуг насчитывается 97 интерактивных инструкций, призванных помочь посетителям. Еще несколько дней назад их было на 20 штук меньше. Так, появились инструкции, поясняющие посетителям, как установить отцовство, получить полис обязательного медицинского страхования, отказаться от радиоточки, зарегистрировать рождение или смерть.</text:p>
      <text:p text:style-name="Text_20_body">До конца года их число пополнят ещё 28 мультимедийных инструкций.</text:p>
      <text:p text:style-name="Text_20_body">Не так давно на портале «Активный гражданин» прошло голосование, в ходе которого выяснили, какие полезные новинки центров пришлись по нраву посетителям. Больше всего голосов было отдано как раз интерактивным инструкциям. Найти их можно в спецразделе сайта, и они помогут сориентироваться по процедуре получения популярных услуг.</text:p>
      <text:p text:style-name="Text_20_body">Центры госуслуг работают ежедневно с 08:00 до 20:00 без перерывов. За 5 лет работы «Мои документы» стали мировыми лидерами по качеству обслуживания населения. </text:p>
      <text:p text:style-name="Text_20_body"><text:line-break/></text:p>
      <text:p text:style-name="Text_20_body">Адрес страницы: <text:a xlink:type="simple" xlink:href="http://kosino-uhtomski.mos.ru/presscenter/news/detail/3901006.html" office:name=""><text:span text:style-name="Definition">http://kosino-uhtomski.mos.ru/presscenter/news/detail/3901006.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10T14:22:08Z</meta:creation-date>
    <dc:date>2023-08-10T14:22:08Z</dc:date>
  </office:meta>
</office:document-meta>
</file>