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устроенных-улиц-открыли-для-пешеходов-и-автомобилистов"/>20 благоустроенных улиц открыли для пешеходов и автомобилистов<text:bookmark-end text:name="благоустроенных-улиц-открыли-для-пешеходов-и-автомобилистов"/></text:h>
      <text:p text:style-name="First_20_paragraph">17.08.2016</text:p>
      <text:p text:style-name="Text_20_body">Там завершены работы по программе «Моя улица»: уложено новое асфальтобетонное полотно и вымощены тротуары.</text:p>
      <text:p text:style-name="Text_20_body">Около 50 процентов улиц, закрытых на реконструкцию в рамках программы «Моя улица», уже доступны для пешеходов и автомобилистов. За лето на 21 улице спрятали провода в подземные коллекторы, расширили тротуары, установили новые фонари, урны и лавочки. Более того, в полном объеме выполнены работы по мощению тротуаров и ремонту проезжей части.</text:p>
      <text:p text:style-name="Text_20_body">На некоторых дорожных магистралях ещё наносят разметку, но до 21 августа и эту работу планируется завершить. Маркировку дорожного полотна сейчас проводят на Знаменке, Воздвиженке, Новом Арбате, Никитском бульваре, Арбатской площади, площади Арбатские Ворота, а также в Вознесенском, Крестовоздвиженском, Староваганьковском, Газетном, Большом Кисловском, Никитском и Романове переулках.</text:p>
      <text:p text:style-name="Text_20_body">На всех благоустроенных улицах осталось высадить деревья и кустарники. Но это будут делать осенью, чтобы деревья и растения лучше прижились. Также ещё идут работы по установке инфостел, остановочных павильонов и организации «выделенок» для общественного транспорта. Итак, основные работы завершены уже на Тверской, Знаменке, Воздвиженке, Новом Арбате и в Черниговском переулке. Также завершилось благоустройство Охотного Ряда, Моховой и Манежной улиц, Театрального проезда и Арбатской площади. В новом виде также предстали Тверской и Никитский бульвары, Крестовоздвиженский, Староваганьковский, Газетный, Никитский, Калашный, Романов и Вознесенский переулки. Преобразилась также площадь Арбатские ворота.</text:p>
      <text:p text:style-name="Text_20_body">Подробнее узнать о «Моей улице», а также ознакомиться с проектами благоустройства можно в <text:a xlink:type="simple" xlink:href="https://www.mos.ru/city/projects/mystreet/" office:name=""><text:span text:style-name="Definition">спецразделе</text:span></text:a> mos.ru. </text:p>
      <text:p text:style-name="Text_20_body">Фото: АГН "Москва"</text:p>
      <text:p text:style-name="Text_20_body"><text:line-break/></text:p>
      <text:p text:style-name="Text_20_body">Адрес страницы: <text:a xlink:type="simple" xlink:href="http://kosino-uhtomski.mos.ru/presscenter/news/detail/3554872.html" office:name=""><text:span text:style-name="Definition">http://kosino-uhtomski.mos.ru/presscenter/news/detail/355487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14:25Z</meta:creation-date>
    <dc:date>2023-05-19T08:14:25Z</dc:date>
  </office:meta>
</office:document-meta>
</file>