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уды-в-парке-покровское-стрешнево-приведут-в-порядок-в-2018-году"/>Пруды в парке «Покровское-Стрешнево» приведут в порядок в 2018 году<text:bookmark-end text:name="пруды-в-парке-покровское-стрешнево-приведут-в-порядок-в-2018-году"/></text:h>
      <text:p text:style-name="First_20_paragraph">21.07.2016</text:p>
      <text:p text:style-name="Text_20_body">В планах благоустройство более 13 гектаров акватории, а также 26 гектаров прилегающей территории, сообщает пресс-центр мэра и правительства Москвы.</text:p>
      <text:p text:style-name="Text_20_body">Пруды в парке «Покровское-Стрешнево» и прилегающую территорию планируют благоустроить в 2018 году. Их очистят от мусора, восстановят дамбы, а на прилегающей территории создадут дополнительные места отдыха у воды. Первый этап работ должны завершить уже к концу осени 2017 года.</text:p>
      <text:p text:style-name="Text_20_body">«Будущему подрядчику предстоит выполнить санитарно-оздоровительные и лесохозяйственные мероприятия по уходу за существующими насаждениями, реабилитацию прудов, благоустройство прудов и озеленение», — рассказал руководитель <text:a xlink:type="simple" xlink:href="http://www.mospriroda.ru/" office:name=""><text:span text:style-name="Definition">ГПБУ «Мосприрода»</text:span></text:a> Игорь Рябоконь.</text:p>
      <text:p text:style-name="Text_20_body">Всего должно быть реабилитировано более 13 гектаров прудов, а также 26 гектаров прилегающей территории. </text:p>
      <text:p text:style-name="Text_20_body"><text:line-break/></text:p>
      <text:p text:style-name="Text_20_body">Адрес страницы: <text:a xlink:type="simple" xlink:href="http://kosino-uhtomski.mos.ru/presscenter/news/detail/3390243.html" office:name=""><text:span text:style-name="Definition">http://kosino-uhtomski.mos.ru/presscenter/news/detail/339024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14:53Z</meta:creation-date>
    <dc:date>2023-05-19T08:14:53Z</dc:date>
  </office:meta>
</office:document-meta>
</file>