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музеон-появилась-кабина-виртуального-обслуживания-центра-мои-документы"/>В парке «Музеон» появилась кабина виртуального обслуживания центра «Мои документы»<text:bookmark-end text:name="в-парке-музеон-появилась-кабина-виртуального-обслуживания-центра-мои-документы"/></text:h>
      <text:p text:style-name="First_20_paragraph">23.06.2016</text:p>
      <text:p text:style-name="Text_20_body">В инфобоксе можно подробнее ознакомиться с работой портала государственных услуг, распечатать интересующий городской маршрут, и даже подать заявление о вступлении в брак.</text:p>
      <text:p text:style-name="Text_20_body">В кабине виртуального обслуживания клиентов, которую центры госуслуг «Мои документы» установили в «Музеоне», вскоре появится ряд удобных услуг.</text:p>
      <text:p text:style-name="Text_20_body">К примеру, с 27 июня молодые пары, гуляя по парку, смогут подать заявление о вступлении в брак. Также в этом инфобоксе в режиме видеосвязи будет работать консультант. Он расскажет об административных правонарушениях на дорогах и исполнительных производствах по линии судебных приставов.</text:p>
      <text:p text:style-name="Text_20_body">Помощники центра «Мои документы» также в режиме онлайн по видеосвязи помогут заполнить заявку для заказа выписки из единых госреестров и оформить заявление на резидентное парковочное разрешение для инвалидов. Тут же можно заказать справку об отсутствии судимости. Готовые документы можно получить в центре государственных услуг «Таганский».</text:p>
      <text:p text:style-name="Text_20_body">Кроме того, в кабине виртуального обслуживания москвичи смогут подробнее узнать о работе портала госуслуг, проектах «Наш город», «Дома Москвы» и получить необходимую информацию о жизни столицы.</text:p>
      <text:p text:style-name="Text_20_body">Кабину виртуального обслуживания можно найти в информационном боксе на входе в «Музеон». Работает она каждый день с 10 утра до 8 вечера, без перерывов и выходных.</text:p>
      <text:p text:style-name="Text_20_body"><text:line-break/></text:p>
      <text:p text:style-name="Text_20_body">Адрес страницы: <text:a xlink:type="simple" xlink:href="http://kosino-uhtomski.mos.ru/presscenter/news/detail/3211206.html" office:name=""><text:span text:style-name="Definition">http://kosino-uhtomski.mos.ru/presscenter/news/detail/321120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16:27Z</meta:creation-date>
    <dc:date>2023-08-10T14:16:27Z</dc:date>
  </office:meta>
</office:document-meta>
</file>