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разрешил-купание-на-10-пляжах-москвы"/>Роспотребнадзор разрешил купание на 10 пляжах Москвы<text:bookmark-end text:name="роспотребнадзор-разрешил-купание-на-10-пляжах-москвы"/></text:h>
      <text:p text:style-name="First_20_paragraph">31.05.2016</text:p>
      <text:p text:style-name="Text_20_body">В столице прошли проверку все зоны отдыха с купанием, а территории у воды без купания проверены более чем на семьдесят пять процентов.</text:p>
      <text:p text:style-name="Text_20_body">Управление Роспотребнадзора по столице заканчивает проверку московских пляжей к открытию купального сезона. Купаться разрешено в десяти местах отдыха у водоемов из двенадцати. Запрещено купание в Большом Садовом пруду на севере столицы, а также в Строгинской пойме на северо-западе города.</text:p>
      <text:p text:style-name="Text_20_body">В мае Роспотребнадзор осуществил проверку всех городских зон отдыха у водоемов. На протяжении всего летнего сезона разрешенные зоны отдыха с купанием проверяют еженедельно. Специалисты оценивают качество воды и песка, наблюдают за тем, чтобы были проведены дератизационные работы, чтобы растения были обработаны от паразитов, а водоёмы — от личинок насекомых.</text:p>
      <text:p text:style-name="Text_20_body">Эксперты ведомства также проводят проверку санитарных и душевых кабин на пляжах и следят за соблюдением санитарных норм в точках общепита, расположенных на пляжах. В случае выявления несанкционированных торговых объектов, сотрудники ведомства сообщают в полицию, управу району, а также префектуру округа.</text:p>
      <text:p text:style-name="Text_20_body">Так, москвичи этим летом могут купаться в следующих водоемах, не опасаясь за собственную безопасность:</text:p>
      <text:p text:style-name="Text_20_body"> -«Большой городской пруд», «Школьное озеро», «Черное озеро» (ЗелАО),</text:p>
      <text:p text:style-name="Text_20_body">-«Тропарево» (ЮЗАО) –<text:span text:style-name="T1">купание запрещено из-за неудовлетворительного качества воды, проводятся повторные лабораторные исследования.</text:span></text:p>
      <text:p text:style-name="Text_20_body">-«Озеро Белое» (ВАО),</text:p>
      <text:p text:style-name="Text_20_body">-«Мещерское» (ЗАО),</text:p>
      <text:p text:style-name="Text_20_body">-«Пляжный комплекс Бич-Клаб», Пляж «Левобережный» (САО),</text:p>
      <text:p text:style-name="Text_20_body">-«Серебряный Бор-2», «Серебряный Бор-3» (СЗАО).</text:p>
      <text:p text:style-name="Text_20_body"><text:line-break/></text:p>
      <text:p text:style-name="Text_20_body">Адрес страницы: <text:a xlink:type="simple" xlink:href="http://kosino-uhtomski.mos.ru/presscenter/news/detail/3049833.html" office:name=""><text:span text:style-name="Definition">http://kosino-uhtomski.mos.ru/presscenter/news/detail/304983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3T10:55:55Z</meta:creation-date>
    <dc:date>2025-03-03T10:55:55Z</dc:date>
  </office:meta>
</office:document-meta>
</file>