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ые-палаты-москвы-помогут-провести-тотальный-диктант-на-122-площадках-столицы"/>Молодежные палаты Москвы помогут провести «Тотальный диктант» на 122 площадках столицы<text:bookmark-end text:name="молодежные-палаты-москвы-помогут-провести-тотальный-диктант-на-122-площадках-столицы"/></text:h>
      <text:p text:style-name="First_20_paragraph">15.04.2016</text:p>
      <text:p text:style-name="Text_20_body"><text:span text:style-name="T1">В этом году москвичи попытаются поставить новый рекорд – собрать на акцию больше 10 тысяч человек.</text:span></text:p>
      <text:p text:style-name="Text_20_body">Молодежные палаты столицы в этом году приняли участие в организации акции «Тотальный диктант». В этом году принять участие в «Тотальном диктанте» будет намного проще благодаря тому, что к его организации присоединились Мосгордума, столичный департамент образования, и все молодежные палаты города. Основная цель – сделать процесс написания диктанта максимально доступным и комфортным, чтобы каждый желающий мог сделать это в своем районе.</text:p>
      <text:p text:style-name="Text_20_body">Читать текст диктанта на площадках молодежных палат будут сами парламентарии, профессиональные лингвисты, депутаты Госдумы и даже народные артисты.</text:p>
      <text:p text:style-name="Text_20_body">Для жителей Войковского района диктант будет зачитывать депутат Госдумы Ирина Белых, а для жителей Кунцева — депутат Мосгордумы, Народный артист России Евгений Герасимов. На площадке района Ясенево ожидают в качестве чтеца советскую и российскую актрису театра и кино, заслуженную артистку РСФСР Светлану Светличную.</text:p>
      <text:p text:style-name="Text_20_body">Чтобы принять участие в проверке на грамотность достаточно просто пройти регистрацию на сайте <text:a xlink:type="simple" xlink:href="http://totaldict.ru/" office:name=""><text:span text:style-name="Definition">http://totaldict.ru/</text:span></text:a>. Здесь же можно будет ознакомиться с перечнем адресов, по которым расположены площадки проведения «Тотального диктанта». Мероприятие стартует в 15.00 16 апреля.</text:p>
      <text:p text:style-name="Text_20_body"><text:line-break/></text:p>
      <text:p text:style-name="Text_20_body">Адрес страницы: <text:a xlink:type="simple" xlink:href="http://kosino-uhtomski.mos.ru/presscenter/news/detail/2792470.html" office:name=""><text:span text:style-name="Definition">http://kosino-uhtomski.mos.ru/presscenter/news/detail/279247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0:02:47Z</meta:creation-date>
    <dc:date>2023-08-10T00:02:47Z</dc:date>
  </office:meta>
</office:document-meta>
</file>