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учить-социальную-карту-студента-стало-намного-проще"/>Получить социальную карту студента стало намного проще<text:bookmark-end text:name="получить-социальную-карту-студента-стало-намного-проще"/></text:h>
      <text:p text:style-name="First_20_paragraph">11.04.2016</text:p>
      <text:p text:style-name="Text_20_body">Благодаря Порталу госуслуг и многофункциональным центрам "Мои документы" студентам больше не придется отстаивать очереди в кассы метрополитена для получения социальной карты. Теперь будущему держателю карты достаточно подать заявление через Портал госуслуг PGU.MOS.RU, выбрав при этом Центр госуслуг, из которого ему будет удобнее забрать свою карту.</text:p>
      <text:p text:style-name="Text_20_body">После подачи заявления оформление карты займет не более 30 дней. За статусом изготовления также можно следить через свой личный кабинет на Портале. После изготовления получить Социальную карту (СКС) можно в Центре госуслуг «Мои документы», указанном при подаче заявления, просто предъявив удостоверение личности.</text:p>
      <text:p text:style-name="Text_20_body">Напомним, что на сегодняшний день в Москве открыто почти 100 многофункциональных центров. Для удобства посетителей многофункциональные центры работают ежедневно с понедельника по воскресенье с 8:00 до 20:00. Узнать их адреса, время работы, а также загруженность можно на портале госуслуг Москвы <text:a xlink:type="simple" xlink:href="http://www.pgu.mos.ru/" office:name=""><text:span text:style-name="Definition">www.pgu.mos.ru</text:span></text:a> или <text:a xlink:type="simple" xlink:href="http://www.md.mos.ru/" office:name=""><text:span text:style-name="Definition">www.md.mos.ru</text:span></text:a>.</text:p>
      <text:p text:style-name="Text_20_body">Социальная карта дает право студентам использовать ее в качестве льготного проездного билета для проезда в метрополитене, в городском пассажирском транспорте города Москвы, а также на железнодорожном транспорте в пределах Москвы и Московской области.</text:p>
      <text:p text:style-name="Text_20_body">На время оформления СКС студенты могут получить:</text:p>
      <text:p text:style-name="Text_20_body">- скидку 50 % на оплату проезда на железнодорожном транспорте в пределах Москвы и Московской области при предъявлении в ж/д кассу студенческого билета;</text:p>
      <text:p text:style-name="Text_20_body">- льготный проездной билет на наземный транспорт сроком на 1 месяц, стоимостью 230 руб. Для этого необходимо обратиться в ГУП «Мосгортранс» по адресу г. Москва, ул. Лесная, д. 20 (м. Белорусская (кольцевая), вход с вывеской «Пассажирское агентство ГУП «Мосгорстранс», Отдел кадров»), часы работы: ежедневно с 08:00 до 20:00, перерыв с 13:00 до 14:00. При себе иметь студенческий билет.</text:p>
      <text:p text:style-name="Text_20_body"><text:span text:style-name="T1">Кристина Аветисова</text:span></text:p>
      <text:p text:style-name="Text_20_body"><text:line-break/></text:p>
      <text:p text:style-name="Text_20_body">Адрес страницы: <text:a xlink:type="simple" xlink:href="http://kosino-uhtomski.mos.ru/presscenter/news/detail/2739117.html" office:name=""><text:span text:style-name="Definition">http://kosino-uhtomski.mos.ru/presscenter/news/detail/2739117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0:02:13Z</meta:creation-date>
    <dc:date>2023-08-10T00:02:13Z</dc:date>
  </office:meta>
</office:document-meta>
</file>