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же-совсем-скоро-а-именно-16-апреля-в-москве-состоится-акция-тотальный-диктант"/>Уже совсем скоро, а именно 16 апреля, в Москве состоится акция "Тотальный диктант"<text:bookmark-end text:name="уже-совсем-скоро-а-именно-16-апреля-в-москве-состоится-акция-тотальный-диктант"/></text:h>
      <text:p text:style-name="First_20_paragraph">11.04.2016</text:p>
      <text:p text:style-name="Text_20_body">Полюбившаяся многим бесплатная международная акция по проверке грамотности начнется в будущую субботу в 15:00. "Тотальный диктант" будут писать в каждом районе столицы благодаря усилиям молодых парламентариев Москвы, организующих площадки для проведения акции.</text:p>
      <text:p text:style-name="Text_20_body">Район Косино-Ухтомский не является в данном вопросе исключением. Поэтому Молодежная палата нашего района с радостью приглашает вас, дорогие жители и гости, присоединиться к этой замечательной акции, написав "Тотальный диктант" в Школе №1022 по адресу: ул. Муромская, д. 1А.</text:p>
      <text:p text:style-name="Text_20_body">Сбор участников в 14:30. Для участия в акции необходима предварительная регистрация на сайте totaldict.ru (выбираем нашу школу на карте по ссылке: <text:a xlink:type="simple" xlink:href="http://totaldict.ru/msk/?city=3" office:name=""><text:span text:style-name="Definition">http://totaldict.ru/msk/?city=3#</text:span></text:a>).</text:p>
      <text:p text:style-name="Text_20_body">Немного об акции:</text:p>
      <text:p text:style-name="Text_20_body">Идея добровольного диктанта для всех желающих проверить свое знание русского языка родилась в Новосибирске в студенческом клубе гуманитарного факультета НГУ "Глум-клуб" в начале 2000-х годов. В 2014 году акция прошла в 352 городах России и мира, охватив 47 стран. Ее участниками стали более 64 тыс. человек, еще 52 тыс. просмотрели онлайн-трансляцию.</text:p>
      <text:p text:style-name="Text_20_body">В прошлом году в написании диктанта принимали участие более 93 тыс. человек в 58 странах. В этот раз организаторы планируют поставить новый рекорд по численности участников, ведь у каждого желающего будет возможность написать диктант в пешей доступности.</text:p>
      <text:p text:style-name="Text_20_body">Авторами текстов в разные годы были Борис Стругацкий (2010), Дмитрий Быков (2011), Захар Прилепин (2012), Дина Рубина (2013), Алексей Иванов (2014), Евгений Водолазкин (2015). В этом году автором текста "Тотального диктанта-2016" стал детский писатель, поэт, драматург и сценарист Андрей Усачёв.</text:p>
      <text:p text:style-name="Text_20_body">Как и в прошлые годы, текст состоит из трёх частей, первую из которых напишут Дальний Восток, Восточная Сибирь и зарубежные страны этого часового пояса. Вторую часть — Урал и Западная Сибирь. Третью часть диктуют в европейской части России, Европе и Америке.</text:p>
      <text:p text:style-name="Text_20_body">Напомним, что помимо площадок "Тотальный диктант-2016" можно будет написать онлайн на сайте totaldict.ru, где также есть возможность подготовиться к его написанию, посмотрев видеоуроки и выполнив упражнения.</text:p>
      <text:p text:style-name="Text_20_body">Желаем всем участникам удачи и до встречи на нашей площадке!</text:p>
      <text:p text:style-name="Text_20_body"><text:span text:style-name="T1">Кристина Аветисова</text:span></text:p>
      <text:p text:style-name="Text_20_body"><text:line-break/></text:p>
      <text:p text:style-name="Text_20_body">Адрес страницы: <text:a xlink:type="simple" xlink:href="http://kosino-uhtomski.mos.ru/presscenter/news/detail/2739099.html" office:name=""><text:span text:style-name="Definition">http://kosino-uhtomski.mos.ru/presscenter/news/detail/273909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0:01:14Z</meta:creation-date>
    <dc:date>2023-08-10T00:01:14Z</dc:date>
  </office:meta>
</office:document-meta>
</file>