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ивно-танцевальный-праздник-на-катке-в-косино-ухтомском"/>Спортивно-танцевальный праздник на катке в Косино-Ухтомском<text:bookmark-end text:name="спортивно-танцевальный-праздник-на-катке-в-косино-ухтомском"/></text:h>
      <text:p text:style-name="First_20_paragraph">25.01.2016</text:p>
      <text:p text:style-name="Text_20_body">В минувшую субботу, 23 января, Молодежная палата района Косино-Ухтомский провела музыкальный праздник на катке "Метеор", который собрал многих жителей и гостей района от мала до велика.</text:p>
      <text:p text:style-name="Text_20_body">Дети вместе с родителями, разделившись на две большие команды по 20 человек, стали участниками весёлой спортивной эстафеты. Каждый участник соревнований смог продемонстрировать не только свои навыки катания на коньках, скорость и ловкость, но и прочувствовать командный дух, стараясь показать лучшие результаты и поддерживая других ребят.</text:p>
      <text:p text:style-name="Text_20_body">После подведения итогов участники эстафеты смогли немного отдохнуть, погреться или покататься на коньках под приятную музыку.</text:p>
      <text:p text:style-name="Text_20_body">Вскоре всех отдыхающих ждало еще одно увлекательное соревнование от Молодежной палаты: танцы на льду. Между четырьмя командами по семь человек была проведена жеребьёвка: кому-то достался канкан или ламбада, а кому-то сиртаки или танец яблочко.</text:p>
      <text:p text:style-name="Text_20_body">За короткое время командам необходимо было разучить и синхронно станцевать доставшийся им танец. Подростки и студенты, школьники и взрослые пустились в веселый пляс под музыку, выполняя характерные для того или иного танца движения.</text:p>
      <text:p text:style-name="Text_20_body">Но это был лишь "разогрев", ведь настоящее состязание ждало соревнующихся впереди. Участникам команд нужно было соответствующе и синхронно двигаться под звучащие фрагменты, включающие музыку разных эпох, жанров и танцевальных направлений. В ходе соревнований члены Молодежной палаты оценивали быстроту реакции, оригинальность и синхронность выступлений и раздавали понравившимся участникам команд наклейки с логотипом Молодежной палаты.</text:p>
      <text:p text:style-name="Text_20_body">По завершении соревнований был произведён подсчёт наклеек и выявлены победители. Без подарков, предоставленных управой района Косино-Ухтомский, не остался никто: участники спортивно-танцевального праздника получили памятные призы в виде футболок, бейсболок, блокнотов и ручек с символикой района, а также напульсников от Центра молодежного парламентаризма.</text:p>
      <text:p text:style-name="Text_20_body">Молодежная палата благодарит управу района Косино-Ухтомский, администрацию катка "Метеор" и приглашает всех жителей и гостей района на свои будущие мероприятия, о которых можно узнать из новостей группы в социальной сети "ВКонтакте": <text:a xlink:type="simple" xlink:href="https://vk.com/molparlam_kosino_ukhtomsky" office:name=""><text:span text:style-name="Definition">https://vk.com/molparlam_kosino_ukhtomsky</text:span></text:a></text:p>
      <text:p text:style-name="Text_20_body"><text:span text:style-name="T1">Кристина Аветисова</text:span></text:p>
      <text:p text:style-name="Text_20_body"><text:line-break/></text:p>
      <text:p text:style-name="Text_20_body">Адрес страницы: <text:a xlink:type="simple" xlink:href="http://kosino-uhtomski.mos.ru/presscenter/news/detail/2463315.html" office:name=""><text:span text:style-name="Definition">http://kosino-uhtomski.mos.ru/presscenter/news/detail/2463315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23:30:51Z</meta:creation-date>
    <dc:date>2023-08-09T23:30:51Z</dc:date>
  </office:meta>
</office:document-meta>
</file>