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2015-году-был-проведен-капитальный-ремонт-свыше-190-зданий-в-центре-москвы"/>В 2015 году был проведен капитальный ремонт свыше 190 зданий в центре Москвы<text:bookmark-end text:name="в-2015-году-был-проведен-капитальный-ремонт-свыше-190-зданий-в-центре-москвы"/></text:h>
      <text:p text:style-name="First_20_paragraph">30.12.2015</text:p>
      <text:p text:style-name="Text_20_body">В целом программа по благоустройству и развитию ЦАО Москвы была перевыполнена в этом году на 14%.</text:p>
      <text:p text:style-name="Text_20_body">«На территории ЦАО в течение года было капитально отремонтировано 191 здание как жилого, так и нежилого назначения, вместо ранее запланированных 138 объектов», - уточнили в пресс-службе департамента градостроительной политики Москвы.</text:p>
      <text:p text:style-name="Text_20_body">Помимо этого, в центре Москвы закончены работы по сохранению 25 объектов культурного наследия, проведено благоустройство 38 улиц и др.</text:p>
      <text:p text:style-name="Text_20_body"><text:line-break/></text:p>
      <text:p text:style-name="Text_20_body">Адрес страницы: <text:a xlink:type="simple" xlink:href="http://kosino-uhtomski.mos.ru/presscenter/news/detail/2416321.html" office:name=""><text:span text:style-name="Definition">http://kosino-uhtomski.mos.ru/presscenter/news/detail/2416321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6:15:54Z</meta:creation-date>
    <dc:date>2023-05-19T06:15:54Z</dc:date>
  </office:meta>
</office:document-meta>
</file>