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нд-капитального-ремонта-москвы-сдал-первые-500-лифтов"/>Фонд капитального ремонта Москвы сдал первые 500 лифтов<text:bookmark-end text:name="фонд-капитального-ремонта-москвы-сдал-первые-500-лифтов"/></text:h>
      <text:p text:style-name="First_20_paragraph">22.10.2015</text:p>
      <text:p text:style-name="Text_20_body">Отремонтированные за счет собственников 500 лифтов по региональной программе капитального ремонта жилых домов в Москве готовы к работе.</text:p>
      <text:p text:style-name="Text_20_body">«На сегодняшний день, Фонд капремонта сдал первые 500 лифтов, отремонтированных за счет собственников. До конца года будет сдано 2,6 тыс. лифтов», - отметил Дмитрий Лифшиц, заместитель главы Фонда.</text:p>
      <text:p text:style-name="Text_20_body">Напомним, что на прошлой неделе начались работы по капитальному ремонту в 300 домах Москвы. Работы будут проводиться в 2 этапа: в осенне-зимний период и весенне-летний, когда будут менять отопительные приборы и стояки.</text:p>
      <text:p text:style-name="Text_20_body"><text:line-break/></text:p>
      <text:p text:style-name="Text_20_body">Адрес страницы: <text:a xlink:type="simple" xlink:href="http://kosino-uhtomski.mos.ru/presscenter/news/detail/2247657.html" office:name=""><text:span text:style-name="Definition">http://kosino-uhtomski.mos.ru/presscenter/news/detail/224765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16:36Z</meta:creation-date>
    <dc:date>2023-05-19T06:16:36Z</dc:date>
  </office:meta>
</office:document-meta>
</file>