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орт-безопасность-и-ответственность-как-дружинник-из-богородского-вдохновляет-москвичей"/>Спорт, безопасность и ответственность: как дружинник из Богородского вдохновляет москвичей<text:bookmark-end text:name="спорт-безопасность-и-ответственность-как-дружинник-из-богородского-вдохновляет-москвичей"/></text:h>
      <text:p text:style-name="First_20_paragraph">23.07.2025</text:p>
      <text:p text:style-name="Text_20_body">Для народного дружинника Николая Маликова из района Богородское активная жизненная позиция – не просто слова. С детства занимаясь самбо, хоккеем и футболом, а позже добившись успехов в армлифтинге и пауэрлифтинге, Николай привык побеждать. Сегодня он продолжает поддерживать форму: ежедневная зарядка, йога, волейбол и кроссфит помогают ему оставаться в тонусе. А пробежки в парке стали для него не просто тренировкой, но и способом привести мысли в порядок.</text:p>
      <text:p text:style-name="Text_20_body">Для Николая быть дружинником – значит следовать семейной традиции и личным принципам. Его спортивная подготовка помогают ему в патрулировании и общении с жителями: <text:span text:style-name="T1">«</text:span>Бег – это не просто хобби, это своего рода терапия для тела и разума. Как дружинник, я понимаю, насколько важна не только физическая форма, но и психологическая устойчивость».</text:p>
      <text:p text:style-name="Text_20_body">Недавно Николай пробежал 10 км на массовом забеге, где ощутил единство с другими участниками. <text:span text:style-name="T1">«</text:span>Впечатления от забега просто невероятные — стартовать среди тысячи таких же увлечённых людей, ощущать атмосферу единства, когда каждый бросил себе вызов, было по-настоящему вдохновляюще. Я горжусь, что в моём городе так много спортивных и осознанных граждан, – делится он. – Приятно осознавать, что такие масштабные и интересные мероприятия способствуют развитию культуры здорового образа жизни в Москве<text:span text:style-name="T1">»</text:span>.</text:p>
      <text:p text:style-name="Text_20_body"><text:line-break/></text:p>
      <text:p text:style-name="Text_20_body">Московская городская народная дружина, деятельность которой координирует ГКУ «Московская безопасность», объединяет активных и инициативных людей. Вступить в дружину просто: зарегистрируйтесь в приложении «Город заданий», подайте заявление в ГКУ «Московская безопасность» и получите удостоверение. Всего несколько часов в неделю – и ваш вклад в порядок и спокойствие района будет значимым!</text:p>
      <text:p text:style-name="Text_20_body"><text:span text:style-name="T1">Будь как Николай – будь там, где нужны твоя сила и ответственность!</text:span></text:p>
      <text:p text:style-name="Text_20_body"><text:line-break/></text:p>
      <text:p text:style-name="Text_20_body">Адрес страницы: <text:a xlink:type="simple" xlink:href="http://kosino-uhtomski.mos.ru/presscenter/news/detail/13120273.html" office:name=""><text:span text:style-name="Definition">http://kosino-uhtomski.mos.ru/presscenter/news/detail/13120273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23T14:36:27Z</meta:creation-date>
    <dc:date>2025-07-23T14:36:27Z</dc:date>
  </office:meta>
</office:document-meta>
</file>