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пустимая-доля-иностранных-работников-используемых-хозяйствующими-субъектами-осуществляющими-на-территории-города-москвы-следующие-виды-деятельности-предусмотренные-общероссийским-классификатором-видов-экономической-деятельности-на-2026-год"/>Допустимая доля иностранных работников, используемых хозяйствующими субъектами, осуществляющими на территории города Москвы следующие виды деятельности, предусмотренные Общероссийским классификатором видов экономической деятельности на 2026 год<text:bookmark-end text:name="допустимая-доля-иностранных-работников-используемых-хозяйствующими-субъектами-осуществляющими-на-территории-города-москвы-следующие-виды-деятельности-предусмотренные-общероссийским-классификатором-видов-экономической-деятельности-на-2026-год"/></text:h>
      <text:p text:style-name="First_20_paragraph">15.07.2025</text:p>
      <text:p text:style-name="Text_20_body"><text:span text:style-name="T1">Допустимая доля иностранных работников, используемых хозяйствующими субъектами, осуществляющими на территории города Москвы следующие виды деятельности, предусмотренные Общероссийским классификатором видов экономической деятельности (ОК 029-2014 (КДЕС Рсд. 2) на 2026 год:</text:span></text:p>
      <text:p text:style-name="Text_20_body">а) выращивание овощей (код 01.13.1) - в размере 50 процентов общей численности работников, используемых указанными хозяйствующими субъектами;</text:p>
      <text:p text:style-name="Text_20_body">б) лесоводство и лесозаготовки (код 02) - в размере 50 процентов общей численности работников, используемых указанными хозяйствующими субъектами;</text:p>
      <text:p text:style-name="Text_20_body">в) обработка древесины и производство изделий из дерева и пробки, кроме мебели, производство изделий из соломки и материалов для плетения (код 16) - в размере 50 процентов общей численности работников, используемых указанными хозяйствующими субъектами;</text:p>
      <text:p text:style-name="Text_20_body">г) строительство (раздел F) - допустимая доля иностранных работников не устанавливается;</text:p>
      <text:p text:style-name="Text_20_body">д) торговля оптовая древесным сырьем и необработанными лесоматериалами (код 46.73.1) - в размере 50 процентов общей численности работников, используемых указанными хозяйствующими субъектами;</text:p>
      <text:p text:style-name="Text_20_body">е) торговля оптовая пиломатериалами (код 46.73.2) - в размере 50 процентов общей численности работников, используемых указанными хозяйствующими субъектами;</text:p>
      <text:p text:style-name="Text_20_body">ж) торговля розничная алкогольными напитками, включая пиво, в специализированных магазинах (код 47.25.1) - в размере 15 процентов общей численности работников, используемых указанными хозяйствующими субъектами;</text:p>
      <text:p text:style-name="Text_20_body">з) торговля розничная табачными изделиями в специализированных магазинах (код 47.26) - в размере 15 процентов общей численности работников, используемых указанными хозяйствующими субъектами;</text:p>
      <text:p text:style-name="Text_20_body">и) торговля розничная лекарственными средствами в специализированных магазинах (аптеках) (код 47.73) - в размере 0 процентов общей численности работников, используемых указанными хозяйствующими субъектами;</text:p>
      <text:p text:style-name="Text_20_body">к) торговля розничная в нестационарных торговых объектах и на рынках (код 47.8) - в размере 0 процентов общей численности работников, используемых указанными хозяйствующими субъектами;</text:p>
      <text:p text:style-name="Text_20_body">л) торговля розничная прочая вне магазинов, палаток, рынков (код 47.99) - в размере 0 процентов общей численности работников, используемых указанными хозяйствующими субъектами;</text:p>
      <text:p text:style-name="Text_20_body">м) деятельность прочего сухопутного пассажирского транспорта (код 49.3) - в размере 24 процентов общей численности работников, используемых указанными хозяйствующими субъектами;</text:p>
      <text:p text:style-name="Text_20_body">н) деятельность автомобильного грузового транспорта (код 49.41) - в размере 24 процентов общей численности работников, используемых указанными хозяйствующими субъектами;</text:p>
      <text:p text:style-name="Text_20_body">о) управление недвижимым имуществом за вознаграждение или на договорной основе (код 68.32) - в размере 70 процентов общей численности работников, используемых указанными хозяйствующими субъектами;</text:p>
      <text:p text:style-name="Text_20_body">п) деятельность по обслуживанию зданий и территорий (код 81) - в размере 70 процентов общей численности работников, используемых указанными хозяйствующими субъектами;</text:p>
      <text:p text:style-name="Text_20_body">р) деятельность в области спорта прочая (код 93.19) - в размере 25 процентов общей численности работников, используемых указанными хозяйствующими субъектами.</text:p>
      <text:p text:style-name="Text_20_body"><text:line-break/></text:p>
      <text:p text:style-name="Text_20_body">Адрес страницы: <text:a xlink:type="simple" xlink:href="http://kosino-uhtomski.mos.ru/presscenter/news/detail/13106018.html" office:name=""><text:span text:style-name="Definition">http://kosino-uhtomski.mos.ru/presscenter/news/detail/13106018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5T15:32:28Z</meta:creation-date>
    <dc:date>2025-07-15T15:32:28Z</dc:date>
  </office:meta>
</office:document-meta>
</file>