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вас-принять-участие-в-роуд-шоу-по-теме-продажа-городского-имущества-для-бизнеса-и-жизни.-путеводитель-в-мир-торгов-которое-проведет-департамент-города-москвы-по-конкурентной-политике."/>Приглашаем вас принять участие в роуд-шоу по теме «Продажа городского имущества для бизнеса и жизни. Путеводитель в мир торгов», которое проведет Департамент города Москвы по конкурентной политике.<text:bookmark-end text:name="приглашаем-вас-принять-участие-в-роуд-шоу-по-теме-продажа-городского-имущества-для-бизнеса-и-жизни.-путеводитель-в-мир-торгов-которое-проведет-департамент-города-москвы-по-конкурентной-политике."/></text:h>
      <text:p text:style-name="First_20_paragraph">22.05.2025</text:p>
      <text:p text:style-name="Text_20_body"><text:span text:style-name="T1">Уважаемые предприниматели и жители столицы!</text:span></text:p>
      <text:p text:style-name="Text_20_body">Приглашаем вас принять участие в роуд-шоу по теме «Продажа городского имущества для бизнеса и жизни. Путеводитель в мир торгов», которое проведет Департамент города Москвы по конкурентной политике.</text:p>
      <text:p text:style-name="Text_20_body">На мероприятии будет представлена информация о разных объектах недвижимости, выставленных на электронные торги, для владельцев бизнеса, инвесторов и физических лиц. Программа роуд-шоу включает отдельный блок, где эксперты расскажут об актуальных лотах для собственников автопарков, таксопарков, сервисов каршеринга и автовладельцев <text:bookmark-start text:name="id__Hlk198647571"/>–<text:bookmark-end text:name="id__Hlk198647571"/> машино-местах, паркингах, правах на размещение некапитальных объектов, в частности, плоскостных парковок.</text:p>
      <text:p text:style-name="Text_20_body">Основные темы для обсуждения:</text:p>
      <text:p text:style-name="Text_20_body">– оформление электронной подписи для участия в открытых торгах;</text:p>
      <text:p text:style-name="Text_20_body">– подбор и приобретение городского имущества на аукционах;</text:p>
      <text:p text:style-name="Text_20_body">– объекты на продажу – условия реализации и участия в торгах;</text:p>
      <text:p text:style-name="Text_20_body">– гарантийная поддержка предпринимателей в Москве;</text:p>
      <text:p text:style-name="Text_20_body">– алгоритм работы на электронной торговой площадке «Росэлторг».</text:p>
      <text:p text:style-name="Text_20_body">Мероприятие состоится <text:span text:style-name="T1">27 мая 2025 г. в 10:00</text:span> в очном формате по адресу: <text:span text:style-name="T1">г. Москва, Вознесенский пер., д. 22 (Ситуационный центр города Москвы, зал «Медиацентр»).</text:span></text:p>
      <text:p text:style-name="Text_20_body"><text:span text:style-name="T1">Для посещения необходимо наличие аккредитации и оригинал паспорта</text:span>. Количество мест ограничено. Зарегистрироваться на мероприятие можно <text:a xlink:type="simple" xlink:href="https://xn--c1akqii.xn--80adxhks/event/prodazha-gorodskogo-imushestva-dlya-biznesa-i-zhizni-putevoditel-v-mir-torgov" office:name=""><text:span text:style-name="Definition">по ссылке</text:span></text:a>.</text:p>
      <text:p text:style-name="Text_20_body">Ждем вас!</text:p>
      <text:p text:style-name="Text_20_body">Контактное лицо для аккредитации и взаимодействия – руководитель пресс-службы Департамента города Москвы по конкурентной политике</text:p>
      <text:p text:style-name="Text_20_body"/>
      <text:p text:style-name="Text_20_body"><text:span text:style-name="T1">Юдина Марина Александровна</text:span> (электронная почта: YudinaMA3@mzk.mos.ru).</text:p>
      <text:p text:style-name="Text_20_body"><text:line-break/></text:p>
      <text:p text:style-name="Text_20_body"><text:line-break/></text:p>
      <text:p text:style-name="Text_20_body">Адрес страницы: <text:a xlink:type="simple" xlink:href="http://kosino-uhtomski.mos.ru/presscenter/news/detail/12982914.html" office:name=""><text:span text:style-name="Definition">http://kosino-uhtomski.mos.ru/presscenter/news/detail/1298291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2T08:08:40Z</meta:creation-date>
    <dc:date>2025-05-22T08:08:40Z</dc:date>
  </office:meta>
</office:document-meta>
</file>