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итаем-вместе.-как-серебряные-наставники-помогают-малышам-из-центров-для-детей-сирот-открыть-мир-книг"/>Читаем вместе. Как «серебряные» наставники помогают малышам из центров для детей-сирот открыть мир книг<text:bookmark-end text:name="читаем-вместе.-как-серебряные-наставники-помогают-малышам-из-центров-для-детей-сирот-открыть-мир-книг"/></text:h>
      <text:p text:style-name="First_20_paragraph">27.04.2025</text:p>
      <text:p text:style-name="Text_20_body"><text:span text:style-name="T1">23 апреля отмечается Всемирный день книги – праздник, призванный напомнить о том, какую роль книга играет в сохранении знаний и культуры. В столичных центрах для детей-сирот воспитанников приобщают к миру литературы с самого раннего детства, и в этом педагогам активно помогают «серебряные» наставники – москвичи старшего поколения.</text:span></text:p>
      <text:p text:style-name="Text_20_body"><text:span text:style-name="T2">«Любовь к чтению – одна из важных и полезных привычек, которую взрослые могут привить детям. Книга играет ключевую роль в формировании личности ребенка: это не просто источник знаний, это способ развить когнитивные навыки и эмоциональный интеллект», –</text:span> рассказала <text:span text:style-name="T2">з</text:span>аместитель директора по педагогической работе Центра содействия семейному воспитанию «Центральный» из Восточного округа <text:span text:style-name="T3">Татьяна Ованова.</text:span></text:p>
      <text:p text:style-name="Text_20_body">По ее словам, во многом благодаря чтению малыш учится воспринимать информацию, анализировать сюжет, делать выводы. Книга развивает критическое мышление, обогащает словарный запас, учит распознавать чувства окружающих. Это способствует формированию эмпатии и учит общаться с другими. Кроме того, чтение помогает детям справляться с собственными эмоциями, когда они идентифицируют себя с персонажами, переживающими похожие ситуации.</text:p>
      <text:p text:style-name="Text_20_body">В центрах для детей-сирот есть библиотеки, в которых собраны книги для детей всех возрастов, и знакомство с литературой для ребят начинается уже с раннего детства.</text:p>
      <text:p text:style-name="Text_20_body"><text:span text:style-name="T2">«Пока наши малыши не умеют читать самостоятельно, мы знакомим их с удивительным миром сказок и историй через чтение перед сном, а также через театральные и игровые формы», –</text:span> добавила <text:span text:style-name="T3">Татьяна Ованова</text:span>.</text:p>
      <text:p text:style-name="Text_20_body">Активную поддержку педагогам оказывают «серебряные» наставники, которые с удовольствием не только читают ребятам, но и участвуют в инсценировках сказочных сюжетов. Алина Семенюк и Федор Литвиненко из Центра московского долголетия «Аэропорт» – наставники малышей из «Центрального», которые регулярно приглашают детей в увлекательное путешествие в мир книг.</text:p>
      <text:p text:style-name="Text_20_body">«<text:span text:style-name="T2">Ритуалы совместного чтения формируют особую атмосферу доверия и близости между поколениями. Такие моменты создают положительный пример для подражания и становятся важными воспоминаниями, которые остаются с ребенком на всю жизнь»,</text:span> – заключила <text:span text:style-name="T3">Татьяна Ованова</text:span>.</text:p>
      <text:p text:style-name="Text_20_body"><text:line-break/></text:p>
      <text:p text:style-name="Text_20_body">Адрес страницы: <text:a xlink:type="simple" xlink:href="http://kosino-uhtomski.mos.ru/presscenter/news/detail/12937979.html" office:name=""><text:span text:style-name="Definition">http://kosino-uhtomski.mos.ru/presscenter/news/detail/12937979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7T18:05:08Z</meta:creation-date>
    <dc:date>2025-04-27T18:05:08Z</dc:date>
  </office:meta>
</office:document-meta>
</file>