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троительстве-жилых-домов-по-договорам-строительного-подряда-с-использованием-счетов-эскроу"/>О строительстве жилых домов по договорам строительного подряда с использованием счетов эскроу<text:bookmark-end text:name="о-строительстве-жилых-домов-по-договорам-строительного-подряда-с-использованием-счетов-эскроу"/></text:h>
      <text:p text:style-name="First_20_paragraph">18.04.2025</text:p>
      <text:p text:style-name="Text_20_body">1 марта 2025 года вступил в силу Федеральный закон от 22 июля 2024 г. № 186-ФЗ «О строительстве жилых домов по договорам строительного подряда с использованием счетов эскроу», которым установлен механизм применения счетов эскроу при строительстве жилых домов по договорам строительного подряда. </text:p>
      <text:p text:style-name="Text_20_body">Эскроу-счет – это специальный банковский счет для безопасного проведения расчетов между покупателем и продавцом (заказчиков и подрядчиком).</text:p>
      <text:p text:style-name="Text_20_body"><text:line-break/></text:p>
      <text:p text:style-name="Text_20_body">Адрес страницы: <text:a xlink:type="simple" xlink:href="http://kosino-uhtomski.mos.ru/presscenter/news/detail/12923256.html" office:name=""><text:span text:style-name="Definition">http://kosino-uhtomski.mos.ru/presscenter/news/detail/1292325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8T13:02:47Z</meta:creation-date>
    <dc:date>2025-04-18T13:02:47Z</dc:date>
  </office:meta>
</office:document-meta>
</file>