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ао-россети-о-безаварийной-работе-высоковольтных-лэп"/>Памятка ПАО РОССЕТИ о безаварийной работе высоковольтных ЛЭП<text:bookmark-end text:name="памятка-пао-россети-о-безаварийной-работе-высоковольтных-лэп"/></text:h>
      <text:p text:style-name="First_20_paragraph">15.04.2025</text:p>
      <text:p text:style-name="Text_20_body"><text:span text:style-name="T1">ПАМЯТКА!!!</text:span></text:p>
      <text:p text:style-name="Text_20_body"><text:span text:style-name="T1">РУКОВОДИТЕЛЯМ МУНИЦИПАЛЬНЫХ ОБРАЗОВАНИЙ Г. МОСКВЫ И МОСКОВСКОЙ ОБЛАСТИ, РАБОТНИКАМ ХОЗЯЙСТВ И ПРЕДПРИЯТИЙ, ЧЛЕНАМ СНТ, А ТАКЖЕ ЖИТЕЛЯМ НАСЕЛЁННЫХ ПУНКТОВ, НАХОДЯЩИХСЯ В ОХРАННОЙ ЗОНЕ ПРОХОЖДЕНИЯ МАГИСТРАЛЬНЫХ ЛИНИЙ ЭЛЕКТРОПЕРДАЧИ 220</text:span>-<text:span text:style-name="T1">500</text:span>-<text:span text:style-name="T1">750 кВ ФИЛИАЛА ПАО «РОССЕТИ»-МОСКОВСКОГО ПМЭС</text:span></text:p>
      <text:p text:style-name="Text_20_body">Для обеспечения надежной и безаварийной работы ЛЭП 220-500-750 кВ, соблюдения пожарной безопасности, а также недопущения несанкционированных действий в охранных зонах и под проводами линий электропередачи без согласования эксплуатирующей организации <text:span text:style-name="T1">ЗАПРЕЩАЕТСЯ:</text:span></text:p>
      <text:p text:style-name="Text_20_body"><text:span text:style-name="T1">-</text:span> производить полевые работы;</text:p>
      <text:p text:style-name="Text_20_body">– запускать беспилотные летательные аппараты любого класса и запускать фейерверки;</text:p>
      <text:p text:style-name="Text_20_body">- складировать корма, удобрения, солому, сено, торф, дрова и другие материалы;</text:p>
      <text:h text:style-name="Heading_20_1" text:outline-level="1"><text:bookmark-start text:name="сжигание-мусора-отходов-соломы-камыша-автопокрышек-а-также-разводить-костры-на-заброшенных-полях"/>- сжигание мусора, отходов, соломы, камыша, автопокрышек, а также разводить костры на заброшенных полях;<text:bookmark-end text:name="сжигание-мусора-отходов-соломы-камыша-автопокрышек-а-также-разводить-костры-на-заброшенных-полях"/></text:h>
      <text:p text:style-name="First_20_paragraph">- строительство, реконструкции зданий и сооружений, ограждений различного рода;</text:p>
      <text:p text:style-name="Text_20_body">- несанкционированные работы спецтехники;</text:p>
      <text:p text:style-name="Text_20_body">- работы по вырубке деревьев и кустарника;</text:p>
      <text:p text:style-name="Text_20_body">- загромождение подъездов к объектам электрических сетей;</text:p>
      <text:p text:style-name="Text_20_body">- стоянки машин и другой техники;</text:p>
      <text:p text:style-name="Text_20_body">- производить палы и поджоги на сельхозугодиях, по которым проходят или граничат охранные зоны ЛЭП;</text:p>
      <text:p text:style-name="Text_20_body">- размещать автозаправочные станции и иные хранилища горюче–смазочных материалов;</text:p>
      <text:p text:style-name="Text_20_body">- производить слив горюче-смазочных материалов.</text:p>
      <text:p text:style-name="Text_20_body"><text:span text:style-name="T1">Внимание! Опасно для жизни!</text:span></text:p>
      <text:p text:style-name="Text_20_body">Туристам, рыболовам, охотникам, владельцам дачных участков, членам СНТ и остальным лицам, находящимся в охранных зонах ЛЭП, в целях сохранения собственной жизни и здоровья необходимо обращать внимание на предупреждающие знаки и плакаты, установленные на опорах и рядом с опорами ВЛ, а также строго соблюдать нижеуказанные требования:</text:p>
      <text:h text:style-name="Heading_20_1" text:outline-level="1"><text:bookmark-start text:name="не-наносить-посторонние-надписи-и-вандальные-рисунки-на-теле-опоры-не-залезать-на-опоры-лэп"/>- не наносить посторонние надписи и вандальные рисунки на теле опоры, не залезать на опоры ЛЭП;<text:bookmark-end text:name="не-наносить-посторонние-надписи-и-вандальные-рисунки-на-теле-опоры-не-залезать-на-опоры-лэп"/></text:h>
      <text:h text:style-name="Heading_20_1" text:outline-level="1"><text:bookmark-start text:name="не-производить-посадку-крупных-и-фруктовых-деревьев-под-проводами-лэп"/>- не производить посадку крупных и фруктовых деревьев под проводами ЛЭП;<text:bookmark-end text:name="не-производить-посадку-крупных-и-фруктовых-деревьев-под-проводами-лэп"/></text:h>
      <text:h text:style-name="Heading_20_1" text:outline-level="1"><text:bookmark-start text:name="запрещено-самостоятельно-производить-обрезку-и-подрубку-фруктовых-деревьев-высотой-более-4-метров-находящихся-под-проводами-лэп-без-предварительного-уведомления-и-согласования-эксплуатирующей-организации."/>- запрещено самостоятельно производить обрезку и подрубку фруктовых деревьев высотой более 4 метров, находящихся под проводами ЛЭП без предварительного уведомления и согласования эксплуатирующей организации.<text:bookmark-end text:name="запрещено-самостоятельно-производить-обрезку-и-подрубку-фруктовых-деревьев-высотой-более-4-метров-находящихся-под-проводами-лэп-без-предварительного-уведомления-и-согласования-эксплуатирующей-организации."/></text:h>
      <text:p text:style-name="First_20_paragraph"><text:span text:style-name="T1">Строго запрещено:</text:span></text:p>
      <text:p text:style-name="Text_20_body">- складировать порубочные остатки и сжигать их под проводами ЛЭП;</text:p>
      <text:p text:style-name="Text_20_body">- сваливать и сжигать различного рода мусор;</text:p>
      <text:p text:style-name="Text_20_body">- набрасывать различные предметы на провода ЛЭП;</text:p>
      <text:p text:style-name="Text_20_body">- приближаться к оборванному проводу ЛЭП, лежащему на земле или к дереву, на котором повис провод;</text:p>
      <text:p text:style-name="Text_20_body">- организовывать развлекательные мероприятия, спортивные игры, запуск воздушных змеев, запуск пиротехнических изделий вблизи опор ЛЭП и под проводами;</text:p>
      <text:p text:style-name="Text_20_body">- ловить рыбу вблизи опор ЛЭП и под проводами;</text:p>
      <text:p text:style-name="Text_20_body">- перемещаться под проводами ЛЭП с поднятой удочкой;</text:p>
      <text:p text:style-name="Text_20_body">- залезать на деревья, находящиеся вблизи опор ЛЭП, особенно если кроны деревьев расположены очень близко к проводам ЛЭП.</text:p>
      <text:p text:style-name="Text_20_body">Охранные зоны электрических сетей устанавливаются вдоль воздушных линий электропередачи в виде земельного участка и воздушного пространства, ограниченных вертикальными плоскостями, отстоящими по обе стороны линий от крайних проводов:</text:p>
      <text:p text:style-name="Text_20_body"><text:span text:style-name="T1">220 киловольт 25 метров</text:span></text:p>
      <text:p text:style-name="Text_20_body"><text:span text:style-name="T1">500 киловольт 30 метров</text:span></text:p>
      <text:p text:style-name="Text_20_body"><text:span text:style-name="T1">750 киловольт 40 метров</text:span></text:p>
      <text:p text:style-name="Text_20_body">Нарушение охранных зон ВЛ влечет за собой множество аварийных, а порой и трагических ситуаций.</text:p>
      <text:p text:style-name="Text_20_body">Виновные в нарушении нормальной работы электрических сетей, в соответствии со ст. 215.2 УК РФ, привлекаются к ответственности в установленном законом порядке, вплоть до лишения свободы до <text:span text:style-name="T1">5 лет.</text:span></text:p>
      <text:p text:style-name="Text_20_body"><text:span text:style-name="T1">Помните: ЛЭП – не только важнейшее составляющее экономики нашего региона, но и источник повышенной опасности!</text:span></text:p>
      <text:p text:style-name="Text_20_body">Филиал ПАО «Россети» - Московское предприятие магистральных электрических сетей, эксплуатирующее высоковольтные линии электропередачи напряжением 220-500-750 кВ, предупреждает о необходимости соблюдения Постановления Правительства Российской Федерации от 24 февраля 2009 года № 160 «О порядке установления охранных зон объектов электросетевого хозяйства и особых условий использования земельных участков, расположенных в границах таких зон» (в ред. Постановлений Правительства РФ от 05.06.13г № <text:a xlink:type="simple" xlink:href="consultantplus://offline/ref=9D4653BE4606E216F70D933D055287AA280A33C0977561EDD2ACAC3C9E3E3483AA4C26AEA7E434D8U6vCM" office:name=""><text:span text:style-name="Definition">476</text:span></text:a>, от 26.08.2013 <text:a xlink:type="simple" xlink:href="consultantplus://offline/ref=9D4653BE4606E216F70D933D055287AA280B35C2987A61EDD2ACAC3C9E3E3483AA4C26AEA7E431D8U6v1M" office:name=""><text:span text:style-name="Definition">№ 736</text:span></text:a>, от 17.05.2016 №444, от 21.12.2018 №1622 от 18.02.2023 №270).</text:p>
      <text:p text:style-name="Text_20_body"><text:span text:style-name="T1">ПРИОРИТЕТНОЙ ЦЕЛЬЮ ФИЛИАЛА ПАО «РОССЕТИ»-МОСКОВСКОГО ПРЕДПРИЯТИЯ МАГИСТРАЛЬНЫХ ЭЛЕКТРИЧЕСКИХ СЕТЕЙ ЯВЛЯЕТСЯ СОХРАНЕНИЕ ЗДОРОВЬЯ И ЖИЗНИ ЛЮДЕЙ!</text:span></text:p>
      <text:p text:style-name="Text_20_body"><text:span text:style-name="T1">БУДЬТЕ ВНИМАТЕЛЬНЫ И ОСТОРОЖНЫ!</text:span></text:p>
      <text:p text:style-name="Text_20_body">Телефоны диспетчерской службы Московского ПМЭС филиала ПАО «Россети»:</text:p>
      <text:p text:style-name="Text_20_body"><text:span text:style-name="T1">(495) 234-69-59 (495) 989-92-26 (495) 234-65-61</text:span></text:p>
      <text:p text:style-name="Text_20_body"><text:line-break/></text:p>
      <text:p text:style-name="Text_20_body">Адрес страницы: <text:a xlink:type="simple" xlink:href="http://kosino-uhtomski.mos.ru/presscenter/news/detail/12916904.html" office:name=""><text:span text:style-name="Definition">http://kosino-uhtomski.mos.ru/presscenter/news/detail/1291690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5T14:50:45Z</meta:creation-date>
    <dc:date>2025-04-15T14:50:45Z</dc:date>
  </office:meta>
</office:document-meta>
</file>