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пожарная-безопасность-для-детей"/>Противопожарная безопасность для детей<text:bookmark-end text:name="противопожарная-безопасность-для-детей"/></text:h>
      <text:p text:style-name="First_20_paragraph">15.04.2025</text:p>
      <text:p text:style-name="Text_20_body"><text:line-break/></text:p>
      <text:p text:style-name="Text_20_body">Адрес страницы: <text:a xlink:type="simple" xlink:href="http://kosino-uhtomski.mos.ru/presscenter/news/detail/12916773.html" office:name=""><text:span text:style-name="Definition">http://kosino-uhtomski.mos.ru/presscenter/news/detail/1291677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5T14:48:08Z</meta:creation-date>
    <dc:date>2025-04-15T14:48:08Z</dc:date>
  </office:meta>
</office:document-meta>
</file>