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бм-проведет-конференцию-для-предпринимателей-из-сферы-туризма"/>МБМ проведет конференцию для предпринимателей из сферы туризма<text:bookmark-end text:name="мбм-проведет-конференцию-для-предпринимателей-из-сферы-туризма"/></text:h>
      <text:p text:style-name="First_20_paragraph">03.12.2024</text:p>
      <text:p text:style-name="Text_20_body">Участники познакомятся с тенденциями развития отрасли, мерами поддержки туристической индустрии, реализуемыми в столице, а также узнают, как работать с сайтами — агрегаторами туристических услуг.</text:p>
      <text:p text:style-name="Text_20_body">6 декабря ГБУ «Малый бизнес Москвы» (МБМ), столичные Департамент предпринимательства и инновационного развития и Комитет по туризму проведут конференцию «Туризм-2024: новые тренды» для предпринимателей из этой сферы. Принять участие в мероприятии можно бесплатно по предварительной регистрации <text:a xlink:type="simple" xlink:href="https://mbm.mos.ru/education/obuchayushchiye-meropriyatiya/konferentsiya-turizm-2024-novye-trendy_10298570" office:name=""><text:span text:style-name="Definition">на портале МБМ</text:span></text:a>.</text:p>
      <text:p text:style-name="Text_20_body">Участники конференции познакомятся с тенденциями развития отрасли, мерами поддержки туристической индустрии, реализуемыми в столице, а также узнают, как работать с сайтами — агрегаторами туристических услуг. Спикерами выступят представители отрасли и органов исполнительной власти.</text:p>
      <text:p text:style-name="Text_20_body">Деловую программу откроет выступление эксперта по теме «Аналитика и тренды туристической отрасли». Далее спикеры расскажут о развитии туристического бренда Москвы.</text:p>
      <text:p text:style-name="Text_20_body">На кейс-сессии «Чем город помогает бизнесу?» участники узнают, как воспользоваться действующими в столице мерами поддержки, познакомятся с деятельностью и проектами структур Правительства Москвы.</text:p>
      <text:p text:style-name="Text_20_body">Продолжением станет дискуссия, посвященная взаимодействию бизнеса с современными агрегаторами, на которой владельцы отелей и ресторанов, профессиональные экскурсоводы расскажут о своем опыте и возникающих сложностях в работе с этими площадками. Вместе с представителями сайтов-агрегаторов участники найдут решения возникающих проблем.</text:p>
      <text:p text:style-name="Text_20_body">Завершит деловую программу стратегическая сессия «Развитие кадрового потенциала отрасли». На ней соберутся компании, профильные учебные заведения и студенческий актив, чтобы выработать решения по устранению кадрового голода и повышению привлекательности сферы туризма. Кроме того, в рамках диалога будут презентованы биржа вакансий в туризме Москвы, а также просветительский проект «Московская школа гостеприимства». Обратите внимание, на стратегическую сессию необходима дополнительная регистрация, доступная на странице мероприятия.</text:p>
      <text:p text:style-name="Text_20_body">Мероприятие пройдет с 11:00 до 17:00 в зале «Москва» бизнес-пространства «Митинг Поинт» по адресу: улица Охотный Ряд, дом 2, деловой центр «Москва», подъезд 3, этаж 5.</text:p>
      <text:p text:style-name="Text_20_body">Поддержка предпринимателей осуществляется в рамках реализации национального проекта «Малое и среднее предпринимательство и поддержка индивидуальной предпринимательской инициативы». Подробнее об этом и других национальных проектах, реализуемых в Москве, <text:a xlink:type="simple" xlink:href="https://www.mos.ru/city/projects/national/" office:name=""><text:span text:style-name="Definition">можно узнать здесь</text:span></text:a>.</text:p>
      <text:p text:style-name="Text_20_body">ГБУ <text:a xlink:type="simple" xlink:href="https://mbm.mos.ru/" office:name=""><text:span text:style-name="Definition">«Малый бизнес Москвы»</text:span></text:a>, подведомственное столичному Департаменту предпринимательства и инновационного развития, помогает людям открывать и развивать свое дело в столице. В центрах услуг для бизнеса каждый может узнать о финансовых и нефинансовых мерах государственной поддержки.</text:p>
      <text:p text:style-name="Text_20_body">Для предпринимателей проводят бесплатные обучающие и деловые мероприятия: форумы, семинары, тренинги, конференции. Они помогают повысить профессиональные компетенции и найти единомышленников.</text:p>
      <text:p text:style-name="Text_20_body">Получить консультацию по вопросам открытия и ведения бизнеса и более подробно узнать об актуальных мерах поддержки предпринимателей в Москве можно <text:a xlink:type="simple" xlink:href="https://mbm.mos.ru/" office:name=""><text:span text:style-name="Definition">на сайте</text:span></text:a> МБМ и по телефону: +7 495 225-14-14.</text:p>
      <text:p text:style-name="Text_20_body"><text:line-break/></text:p>
      <text:p text:style-name="Text_20_body"><text:line-break/></text:p>
      <text:p text:style-name="Text_20_body">Адрес страницы: <text:a xlink:type="simple" xlink:href="http://kosino-uhtomski.mos.ru/presscenter/news/detail/12699182.html" office:name=""><text:span text:style-name="Definition">http://kosino-uhtomski.mos.ru/presscenter/news/detail/12699182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08T00:48:26Z</meta:creation-date>
    <dc:date>2025-01-08T00:48:26Z</dc:date>
  </office:meta>
</office:document-meta>
</file>