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T1" style:family="text">
      <style:text-properties fo:font-weight="bold" style:font-weight-asian="bold" style:font-weight-complex="bold"/>
    </style:style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о-планируемом-изъятии-нежилых-помещений-на-территории-в-многоквартирных-домах-для-государственных-нужд-города-москвы-в-целях-реализации-программы-реновации-жилищного-фонда-в-субъекте-российской-федерации"/>О планируемом изъятии нежилых помещений на территории в многоквартирных домах для государственных нужд города Москвы в целях реализации Программы реновации жилищного фонда в субъекте Российской Федерации<text:bookmark-end text:name="о-планируемом-изъятии-нежилых-помещений-на-территории-в-многоквартирных-домах-для-государственных-нужд-города-москвы-в-целях-реализации-программы-реновации-жилищного-фонда-в-субъекте-российской-федерации"/></text:h>
      <text:p text:style-name="First_20_paragraph">22.02.2024</text:p>
      <text:p text:style-name="Text_20_body"><text:span text:style-name="T1">О планируемом изъятии нежилых помещений на территории в многоквартирных домах для государственных нужд города Москвы в целях реализации Программы реновации жилищного фонда в субъекте Российской Федерации – городе федерального значения Москве на территории Восточного административного округа города Москвы</text:span></text:p>
      <text:p text:style-name="Text_20_body">Цель изъятия – реализации Программы реновации жилищного фонда</text:p>
      <text:p text:style-name="Text_20_body">в субъекте Российской Федерации – городе федерального значения Москве.</text:p>
      <text:p text:style-name="Text_20_body">Изъятие и предоставление компенсации за изымаемые нежилые помещения будут происходить в соответствии с Земельным кодексом Российской Федерации, статьями 279 и 281 Гражданского кодекса Российской Федерации, статьей 7.4 Закона Российской Федерации от 15 апреля 1993 г. № 4802-1 «О статусе столицы Российской Федерации», постановлениями Правительства Москвы от 20 февраля 2013 г. № 99-ПП «Об утверждении Положения о Департаменте городского имущества города Москвы», от 23 декабря 2015 г. № 941-ПП «Об утверждении порядков взаимодействия органов исполнительной власти города Москвы, а также организаций</text:p>
      <text:p text:style-name="Text_20_body">при осуществлении мероприятий, направленных на обеспечение освобождения территорий города Москвы и признании утратившими силу правовых актов города Москвы», от 01 августа 2017 г. № 497-ПП «О программе реновации жилищного фонда в городе Москве».</text:p>
      <text:p text:style-name="Text_20_body">Перечень кадастровых номеров нежилых помещений, подлежащих изъятию, и их адреса:</text:p>
      <text:p text:style-name="Text_20_body"><text:line-break/></text:p>
      <text:p text:style-name="Text_20_body">Заинтересованные лица могут получить информацию о предполагаемом изъятии нежилых помещений для государственных нужд по телефону:</text:p>
      <text:p text:style-name="Text_20_body">8 (495) 957-75-00 доб. 55-380.</text:p>
      <text:p text:style-name="Text_20_body">Правообладатели подлежащих изъятию объектов недвижимого имущества, права которых не зарегистрированы, могут подать заявления об учете прав на объекты недвижимого имущества с приложением копий документов, подтверждающих права на указанные объекты недвижимого имущества. Такие заявления могут быть направлены заказным письмом с уведомлением о вручении в Департамент городского имущества города Москвы на имя заместителя руководителя Прусакову Наталию Васильевну по адресу: 125993, г. Москва, 1-й Красногвардейский пр., д. 21, стр. 1.</text:p>
      <text:p text:style-name="Text_20_body"><text:line-break/></text:p>
      <text:p text:style-name="Text_20_body">Адрес страницы: <text:a xlink:type="simple" xlink:href="http://kosino-uhtomski.mos.ru/presscenter/news/detail/12184357.html" office:name=""><text:span text:style-name="Definition">http://kosino-uhtomski.mos.ru/presscenter/news/detail/12184357.html</text:span></text:a></text:p>
      <text:p text:style-name="Text_20_body"><text:a xlink:type="simple" xlink:href="http://kosino-uhtomski.mos.ru" office:name=""><text:span text:style-name="Definition">Управа района Косино-Ухтомский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4-02-22T12:46:47Z</meta:creation-date>
    <dc:date>2024-02-22T12:46:47Z</dc:date>
  </office:meta>
</office:document-meta>
</file>