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гровое-оборудование-на-рудневке-отмыли-после-вандалов"/>Игровое оборудование на Рудневке отмыли после вандалов<text:bookmark-end text:name="игровое-оборудование-на-рудневке-отмыли-после-вандалов"/></text:h>
      <text:p text:style-name="First_20_paragraph">11.01.2024</text:p>
      <text:p text:style-name="Text_20_body"><text:span text:style-name="T1">11.01.2024. Коммунальная служба по просьбам жителей привела в порядок детскую площадку у дома 4 на улице Рудневка. Об этом сообщили в «Жилищнике района Косино-Ухтомский».</text:span></text:p>
      <text:p text:style-name="Text_20_body">Ранее местные жители пожаловались, что хулиганы разукрасили все детские карусели. На замечание оперативно отреагировали.</text:p>
      <text:p text:style-name="Text_20_body"><text:span text:style-name="T2">— По указанному адресу вандальные надписи с игрового оборудования удалены, — указали в «Жилищнике».</text:span></text:p>
      <text:p text:style-name="Text_20_body">Напомним, что о возникших проблемах в сфере жилищно-коммунального хозяйства и благоустройства можно обращаться в ГБУ «Жилищник района Косино-Ухтомский», который находится по адресу: улица Руднёвка, дом 27. Телефоны: +7 (499) 721-89-80, +7 (499) 721-90-31.</text:p>
      <text:p text:style-name="Text_20_body"><text:line-break/></text:p>
      <text:p text:style-name="Text_20_body">Адрес страницы: <text:a xlink:type="simple" xlink:href="http://kosino-uhtomski.mos.ru/presscenter/news/detail/12096526.html" office:name=""><text:span text:style-name="Definition">http://kosino-uhtomski.mos.ru/presscenter/news/detail/12096526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8T16:36:15Z</meta:creation-date>
    <dc:date>2025-02-28T16:36:15Z</dc:date>
  </office:meta>
</office:document-meta>
</file>