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гортур-информирует"/>МОСГОРТУР ИНФОРМИРУЕТ<text:bookmark-end text:name="мосгортур-информирует"/></text:h>
      <text:p text:style-name="First_20_paragraph">25.04.2023</text:p>
      <text:p text:style-name="Text_20_body">В городе Москве полномочия в сфере организации отдыха и оздоровления детей консолидированы в Департаменте культуры города Москвы (далее – Департамент).</text:p>
      <text:p text:style-name="Text_20_body">Подведомственное Департаменту Государственное автономное учреждение культуры города Москвы "Московское агентство организации отдыха и туризма" (далее – ГАУК "МОСГОРТУР") является уполномоченным учреждением по формированию и ведению Реестра организаций отдыха детей и их оздоровления, осуществляющих деятельность на территории города Москвы (далее – Реестр).</text:p>
      <text:p text:style-name="Text_20_body">В соответствии с Федеральным законом от 24 июля 1998 г. № 124-ФЗ</text:p>
      <text:p text:style-name="Text_20_body">"Об основных гарантиях прав ребенка в Российской Федерации" организации отдыха детей и их оздоровления (далее – Организации) имеют право оказывать услуги отдыха и оздоровления только в случае, если сведения</text:p>
      <text:p text:style-name="Text_20_body">о них включены в Реестр.</text:p>
      <text:p text:style-name="Text_20_body">Приказом Департамента от 30 июня 2020 г. № 362/ОД (далее – Приказ) определен порядок по формированию, ведению и размещению Реестра</text:p>
      <text:p text:style-name="Text_20_body">в информационно-телекоммуникационной сети Интернет.</text:p>
      <text:p text:style-name="Text_20_body">Согласно Приказу для включения в Реестр Организации предоставляют необходимый комплект документов в ГАУК "МОСГОРТУР". По результатам проверки документов принимается решение о включении Организации в Реестр.</text:p>
      <text:p text:style-name="Text_20_body">Обращаем внимание, что оказание детям услуг отдыха и оздоровления Организацией, не включенной в Реестр, является нарушением действующего законодательства и влечет административную ответственность, предусмотренную статьей 14.65 Кодекса об административных правонарушениях Российской Федерации "Нарушение законодательства Российской Федерации в сфере организации отдыха и оздоровления детей".</text:p>
      <text:p text:style-name="Text_20_body">Справочно сообщаем, что Управлением Федеральной службы по надзору в сфере защиты прав потребителей и благополучия человека</text:p>
      <text:p text:style-name="Text_20_body">по городу Москве регулярно проводятся проверки соблюдения законодательства в сфере организации отдыха и оздоровления детей,</text:p>
      <text:p text:style-name="Text_20_body">и в случае выявления несанкционированной деятельности Организаций</text:p>
      <text:p text:style-name="Text_20_body">в установленном порядке принимаются решения о приостановлении деятельности и/или привлечении к административной ответственности.</text:p>
      <text:p text:style-name="Text_20_body"><text:line-break/></text:p>
      <text:p text:style-name="Text_20_body">Адрес страницы: <text:a xlink:type="simple" xlink:href="http://kosino-uhtomski.mos.ru/presscenter/news/detail/11553570.html" office:name=""><text:span text:style-name="Definition">http://kosino-uhtomski.mos.ru/presscenter/news/detail/1155357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17:46Z</meta:creation-date>
    <dc:date>2023-05-19T04:17:46Z</dc:date>
  </office:meta>
</office:document-meta>
</file>