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на-весеннюю-музыкальную-встречу"/>Приглашаем на весеннюю Музыкальную встречу!<text:bookmark-end text:name="приглашаем-на-весеннюю-музыкальную-встречу"/></text:h>
      <text:p text:style-name="First_20_paragraph">28.03.2023</text:p>
      <text:p text:style-name="Text_20_body">Будем играть любимые песни на гитаре и подпевать!<text:line-break/><text:line-break/>Встреча пройдет на Рудневке, 24:<text:line-break/>Мой семейный центр "ГОРИЗОНТ" (третий подъезд от шлагбаума со стороны улицы, у двери плакат с надписью "Подростковый клуб "SmarTeam", также будем вести онлайн трансляцию в наших социальных сетях.<text:line-break/><text:line-break/>Ждём всех в субботу 1 апреля в 15:45.<text:line-break/><text:line-break/>Если тебе хотелось бы тоже выступить - напиши Виктории<text:line-break/><text:line-break/>А в комментариях можно оставить свои пожелания по репертуару!</text:p>
      <text:p text:style-name="Text_20_body"><text:line-break/></text:p>
      <text:p text:style-name="Text_20_body"><text:line-break/></text:p>
      <text:p text:style-name="Text_20_body">Адрес страницы: <text:a xlink:type="simple" xlink:href="http://kosino-uhtomski.mos.ru/presscenter/news/detail/11491682.html" office:name=""><text:span text:style-name="Definition">http://kosino-uhtomski.mos.ru/presscenter/news/detail/11491682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4:12:53Z</meta:creation-date>
    <dc:date>2023-05-19T04:12:53Z</dc:date>
  </office:meta>
</office:document-meta>
</file>