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амятка-мвд-рф-и-фсб-рф-по-поведению-при-возникновении-угрозы-совершения-террористической-акции"/>Памятка МВД РФ и ФСБ РФ по поведению при возникновении угрозы совершения террористической акции<text:bookmark-end text:name="памятка-мвд-рф-и-фсб-рф-по-поведению-при-возникновении-угрозы-совершения-террористической-акции"/></text:h>
      <text:p text:style-name="First_20_paragraph">26.07.2018</text:p>
      <text:p text:style-name="Text_20_body">В настоящее время современное российское общество переживает трансформацию системы ценностей, обусловленную модернизацией общественной жизни. Процессы глобализации в экономической, политической, культурной сферах, втягивающие население разных стран в миграционные потоки разного характера и уровня приводят к усложнению структурных связей конкретных обществ и всего сообщества в целом. Вышеперечисленные факторы в определенной степени стимулируют напряженность в межнациональных отношениях, сопровождающуюся межэтническими конфликтами, начинают появляться различные оппозиционные группы, добивающиеся желаемого результата через экстремизм и терроризм.</text:p>
      <text:p text:style-name="Text_20_body">Экстремизм и его разновидность терроризм продолжают представлять реальную опасность как для международного сообщества в целом, так и для нашего государства в частности.</text:p>
      <text:p text:style-name="Text_20_body">Профилактика экстремизма и терроризма – это не только задача государства, но и в немалой степени, это задача и самой молодежи. Эта работа зависит от четкой позиции политических партий, общественных и религиозных объединений, студентов. В нашей стране профилактика экстремистских проявлений должна рассматриваться как инструмент установления гражданского мира и объединения усилий граждан России в восстановлении и укреплении нашего экономического и политического потенциала.</text:p>
      <text:p text:style-name="Text_20_body">Правовые и организационные основы противодействия экстремистской деятельности, ответственность за осуществление экстремистской деятельности определены Федеральным законом Российской Федерации «О противодействии экстремистской деятельности» №114-ФЗ от 25.07.2002г.</text:p>
      <text:p text:style-name="Text_20_body">Правовые и организационные основы противодействия терроризму, ответственность за осуществление террористической деятельности определены Федеральным законом Российской Федерации «О противодействии терроризму» №35-ФЗ от 06.03.2006г.</text:p>
      <text:p text:style-name="Text_20_body">В Российской Федерации запрещаются создание и деятельность организаций, цели или действия которых направлены на пропаганду, оправдание и поддержку терроризма или совершение преступлений, предусмотренных статьями 205 - 206, 208, 211, 277 - 280, 282.1, 282.2 и 360 Уголовного кодекса Российской Федерации.</text:p>
      <text:p text:style-name="Text_20_body"><text:span text:style-name="T1">Памятка МВД РФ и ФСБ РФ по поведению при возникновении угрозы совершения террористической акции</text:span></text:p>
      <text:p text:style-name="Text_20_body"><text:span text:style-name="T1">Пожалуйста, изучите эту информацию! Позаботьтесь о том, чтобы с ней ознакомились члены Вашей семьи.</text:span></text:p>
      <text:p text:style-name="Text_20_body"><text:span text:style-name="T1">Это важно знать всем: как защитить себя, уберечь свое здоровье и жизнь, спасти родных, близких и друзей в случае возникновения чрезвычайной ситуации.</text:span></text:p>
      <text:p text:style-name="Text_20_body">Если Вы обнаружили подозрительный предмет:</text:p>
      <text:p text:style-name="Text_20_body">При нахождении в общественных местах (улицах, площадях, скверах, вокзалах), совершая поездки в общественном транспорте, обращайте внимание на оставленные сумки, портфели, пакеты, свертки или другие бесхозные предметы, в которых могут находиться взрывные устройства. Если вы обнаружили забытую или бесхозную вещь - опросите людей, находящихся рядом. Постарайтесь установить, кому она принадлежит или кто ее мог оставить. Если хозяин не установлен, немедленно сообщите о найденном предмете: в первую очередь и в обязательном порядке сотрудникам спецслужб (МВД, ФСБ, МЧС), водителю (если предмет обнаружен в машине, автобусе, других видах транспорта), руководителю учреждения (если предмет обнаружен в учреждении).</text:p>
      <text:p text:style-name="Text_20_body">- зафиксируйте время обнаружения, постарайтесь принять меры к тому, чтобы люди отошли как можно дальше от нее;</text:p>
      <text:p text:style-name="Text_20_body">- не трогайте, не вскрывайте и не передвигайте находку, не позволяйте сделать это другим;</text:p>
      <text:p text:style-name="Text_20_body">- отойдите дальше, посоветуйте это сделать другим людям (при этом важно не создавать панику);</text:p>
      <text:p text:style-name="Text_20_body">- обязательно дождитесь прибытия сотрудников милиции (МЧС, ФСБ).</text:p>
      <text:p text:style-name="Text_20_body">Помните, что в качестве камуфляжа для взрывных устройств могут использоваться обычные сумки, пакеты, свертки, коробки, игрушки и т.п.</text:p>
      <text:p text:style-name="Text_20_body"><text:span text:style-name="T1">Родители! Разъясните детям, что любой предмет, найденный на улице или в подъезде, может представлять опасность для жизни!</text:span></text:p>
      <text:p text:style-name="Text_20_body">Если Вы оказались в заложниках:</text:p>
      <text:p text:style-name="Text_20_body">Возьмите себя в руки, успокойтесь и не паникуйте, будьте уверены, что спецслужбы уже предпринимают профессиональные меры для вашего освобождения.</text:p>
      <text:p text:style-name="Text_20_body">По возможности расположитесь подальше от окон, дверей и самих преступников, т.е. в местах наибольшей безопасности.</text:p>
      <text:p text:style-name="Text_20_body">Запомните как можно больше информации о преступниках: их количество, степень вооруженности. Составьте максимально полный их зрительный портрет, обратив особое внимание на характерные приметы внешности, телосложения, акцента и тематики разговоров, темперамента, манер поведения и др.</text:p>
      <text:p text:style-name="Text_20_body">Не допускайте действий, провоцирующих преступников к применению оружия или насилия. Изучите ситуацию, при этом старайтесь не предпринимать самостоятельных попыток к освобождению (в зависимости от ситуации). Не смотрите в глаза преступникам, не ведите себя вызывающе, выполняйте все их требования, не рискуйте жизнью своей и окружающих, не паникуйте. При ранении или травме не двигайтесь - это предотвратит дополнительную потерю крови.</text:p>
      <text:p text:style-name="Text_20_body">Во время освобождения ложитесь на пол лицом вниз, голову закройте руками и не двигайтесь. Не бегите навстречу сотрудникам спецслужб или от них - Вас могут принять за преступников.</text:p>
      <text:p text:style-name="Text_20_body">Если Вы оказались в захваченном преступниками автобусе или другом виде транспорта, также старайтесь не привлекать к себе внимание. Осмотрите салон, отметьте места возможного укрытия в случае стрельбы. Снимите ювелирные украшения, не смотрите в глаза террористам, не передвигайтесь по салону, не открывайте сумки без разрешения; не реагируйте на их провокационное поведение.</text:p>
      <text:p text:style-name="Text_20_body">Если сотрудники спецслужб предпримут попытку освобождения - ложитесь на пол между креслами и оставайтесь до окончания спецоперации. После освобождения немедленно без паники покиньте автобус (другой вид транспорта), т.к. не исключена возможность его предварительного минирования.</text:p>
      <text:p text:style-name="Text_20_body"><text:span text:style-name="T1">Если информация об эвакуации застала Вас в квартире:</text:span></text:p>
      <text:p text:style-name="Text_20_body">Возьмите документы, деньги, ценности; отключите электричество, газ, воду; окажите помощь в эвакуации детям, пожилым и тяжелобольным людям; закройте входную дверь на замок. Возвращайтесь в покинутое помещение только после разрешения ответственных лиц.</text:p>
      <text:p text:style-name="Text_20_body">Ради здоровья и жизни своей, родных и близких Вам людей, запомните эту информацию и по возможности старайтесь следовать рекомендациям.</text:p>
      <text:p text:style-name="Text_20_body"><text:span text:style-name="T1">ЧТО НЕОБХОДИМО ДЕЛАТЬ ПРИ ВЫЯВЛЕНИИ ПРИЗНАКОВ ЭКСТРЕМИЗМА</text:span></text:p>
      <text:p text:style-name="Text_20_body">Если Вы подвергаетесь физическому или моральному экстремистскому давлению или стали свидетелями данных проявлений, если в адрес Вашей организации от физических или юридических лиц поступают предложения о совершении действий экстремистского характера и (или) поддержке экстремистских организаций просим Вас незамедлительно проинформировать об этом по телефону дежурную часть УВД по ВАО ГУ МВД России по г. Москве, дежурного Управления по ВАО ГУ МЧС России по г. Москве и дежурного скорой помощи 103 - дежурного 112.</text:p>
      <text:p text:style-name="Text_20_body"><text:line-break/></text:p>
      <text:p text:style-name="Text_20_body">Адрес страницы: <text:a xlink:type="simple" xlink:href="http://kosino-uhtomski.mos.ru/counter-terrorism/memo-to-the-population-behavior-in-the-event-of-threats-of-a-terrorist-act-/detail/7472414.html" office:name=""><text:span text:style-name="Definition">http://kosino-uhtomski.mos.ru/counter-terrorism/memo-to-the-population-behavior-in-the-event-of-threats-of-a-terrorist-act-/detail/7472414.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9T06:46:30Z</meta:creation-date>
    <dc:date>2023-05-19T06:46:30Z</dc:date>
  </office:meta>
</office:document-meta>
</file>