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к-не-стать-жертвой-террористического-акта"/>КАК НЕ СТАТЬ ЖЕРТВОЙ ТЕРРОРИСТИЧЕСКОГО АКТА<text:bookmark-end text:name="как-не-стать-жертвой-террористического-акта"/></text:h>
      <text:p text:style-name="First_20_paragraph">26.07.2018</text:p>
      <text:p text:style-name="Text_20_body"><text:span text:style-name="T1">ОСНОВНЫЕ ПРИНЦИПЫ:</text:span></text:p>
      <text:p text:style-name="Text_20_body"><text:span text:style-name="T1">К террористическому акту невозможно заранее подготовиться.</text:span> Поэтому надо быть готовым к нему всегда.</text:p>
      <text:p text:style-name="Text_20_body"/>
      <text:p text:style-name="Text_20_body"><text:span text:style-name="T1">Террористы выбирают для атак известные и заметные цели,</text:span> это могут быть крупные города, международные аэропорты, места проведения крупных международных мероприятий, международные курорты и т.д. Обязательным условием совершения атаки является возможность избежать пристального внимания правоохранительных структур, например досмотра до и после совершения теракта. Будьте внимательны, находясь в подобных местах.</text:p>
      <text:p text:style-name="Text_20_body">Террористы действуют внезапно и, как правило, без предварительных предупреждений.</text:p>
      <text:p text:style-name="Text_20_body"/>
      <text:p text:style-name="Text_20_body"><text:span text:style-name="T1">Будьте особо внимательны</text:span> во время путешествий. Обращайте внимание на подозрительные детали и мелочи - лучше сообщить о них сотрудникам правоохранительных органов. Никогда не принимайте пакеты от незнакомцев и никогда не оставляйте свой багаж без присмотра.</text:p>
      <text:p text:style-name="Text_20_body"><text:span text:style-name="T1">Всегда и везде</text:span> уточняйте, где находятся резервные выходы из помещения. Заранее продумайте, как Вы будете покидать здание, если в нем произойдет ЧП. Никогда не пытайтесь выбраться из горящего здания на лифте. Во-первых, механизм лифта может быть поврежден. Во-вторых, обычно испуганные люди бегут именно к лифтам. Лифты не рассчитаны на перевозку столь большого количества пассажиров - поэтому драгоценные минуты, необходимые для спасения, могут быть потеряны.</text:p>
      <text:p text:style-name="Text_20_body"/>
      <text:p text:style-name="Text_20_body"><text:span text:style-name="T1">В зале ожидания</text:span> аэропорта, вокзала и т.д. старайтесь располагаться подальше от хрупких и тяжелых конструкций. В случае взрыва они могут упасть или разлететься на мелкие кусочки, которые выступят в роли осколков - как правило, именно они являются причиной большинства ранений.</text:p>
      <text:p text:style-name="Text_20_body"><text:span text:style-name="T1">В семье:</text:span></text:p>
      <text:p text:style-name="Text_20_body"/>
      <text:p text:style-name="Text_20_body"><text:span text:style-name="T1">Разработайте план действий</text:span> в чрезвычайных обстоятельствах для членов Вашей семьи. У всех членов семьи должны быть телефоны, адреса электронной почты и иных контактов друг друга для оперативной связи. Эти координаты должны быть у учителей школы, куда ходит Ваш ребенок, у секретаря организации, в которой Вы работаете, у родственников и знакомых и т.д. Иногда системы связи, расположенные в одном районе, могут быть повреждены или обесточены, что сделает невозможным связаться друг с другом. Поэтому договоритесь, что в экстренных случаях Вы будете звонить знакомому или родственнику, живущему вдали от Вашего района. Назначьте место встречи, где вы сможете найти друг друга в экстренной ситуации.</text:p>
      <text:p text:style-name="Text_20_body"><text:span text:style-name="T1">Подготовьте "тревожную сумку":</text:span> минимальный набор вещей, немного продуктов длительного хранения, фонарик, батарейки, радиоприемник, воду, инструменты, копии важнейших документов.</text:p>
      <text:p text:style-name="Text_20_body"/>
      <text:p text:style-name="Text_20_body"><text:span text:style-name="T1">На работе:</text:span></text:p>
      <text:p text:style-name="Text_20_body">Террористы предпочитают взрывать высотные и известные здания, поскольку теракт, совершенный в подобных местах, имеет для них некий символический эффект. Если Вы работаете в таком здании или посещаете его:</text:p>
      <text:p text:style-name="Text_20_body"/>
      <text:p text:style-name="Text_20_body"><text:span text:style-name="T1">Выясните</text:span>, где находятся резервные выходы.</text:p>
      <text:p text:style-name="Text_20_body"><text:span text:style-name="T1">Ознакомьтесь с планом эвакуации</text:span> из здания в случае ЧП.</text:p>
      <text:p text:style-name="Text_20_body"/>
      <text:p text:style-name="Text_20_body"><text:span text:style-name="T1">Узнайте,</text:span> где хранятся средства противопожарной защиты и как ими пользоваться.</text:p>
      <text:p text:style-name="Text_20_body"><text:span text:style-name="T1">Постарайтесь</text:span> получить элементарные навыки оказания первой медицинской помощи.</text:p>
      <text:p text:style-name="Text_20_body"/>
      <text:p text:style-name="Text_20_body"><text:span text:style-name="T1">В своем столе храните следующие предметы:</text:span></text:p>
      <text:p text:style-name="Text_20_body">аптечку, шапочку из плотной ткани, носовой платок (платки), маленький радиоприемник и запасные батарейки к нему, фонарик и запасные батарейки, свисток.</text:p>
      <text:p text:style-name="Text_20_body"/>
      <text:p text:style-name="Text_20_body"><text:span text:style-name="T1">Угроза взрыва бомбы:</text:span></text:p>
      <text:p text:style-name="Text_20_body"><text:span text:style-name="T2">Примерно в 20% случаев террористы заранее предупреждают о готовящемся взрыве.</text:span></text:p>
      <text:p text:style-name="Text_20_body">Иногда они звонят обычным сотрудникам. Если к Вам поступил подобный звонок:</text:p>
      <text:p text:style-name="Text_20_body"/>
      <text:p text:style-name="Text_20_body"><text:span text:style-name="T1">Постарайтесь</text:span> получить максимум информации о времени и месте взрыва. Постарайтесь записать все, что Вам говорит представитель террористов, - не полагайтесь на свою память.</text:p>
      <text:p text:style-name="Text_20_body"><text:span text:style-name="T1">Постарайтесь</text:span> как можно дольше удерживать звонящего на линии - это поможет спецслужбам идентифицировать телефонный аппарат, с которого был совершен звонок.</text:p>
      <text:p text:style-name="Text_20_body"/>
      <text:p text:style-name="Text_20_body"><text:span text:style-name="T1">Если в здании</text:span> обнаружен подозрительный пакет (ящик и т.д.), ни в коем случае не прикасайтесь к нему и как можно скорее известите правоохранительные органы о месте его нахождения.</text:p>
      <text:p text:style-name="Text_20_body"><text:span text:style-name="T1">Во время эвакуации</text:span> старайтесь держаться подальше от окон.</text:p>
      <text:p text:style-name="Text_20_body"/>
      <text:p text:style-name="Text_20_body"><text:span text:style-name="T1">Не толпитесь</text:span> перед эвакуированным зданием - освободите место для подъезда машин полиции, пожарных и т.д.</text:p>
      <text:p text:style-name="Text_20_body"><text:span text:style-name="T1">После взрыва бомбы:</text:span></text:p>
      <text:p text:style-name="Text_20_body"/>
      <text:p text:style-name="Text_20_body"><text:span text:style-name="T1">Немедленно</text:span> покиньте здание: не пользуйтесь лифтами.</text:p>
      <text:p text:style-name="Text_20_body"><text:span text:style-name="T1">Если сразу</text:span> после взрыва начали качаться шкафы, с них стали падать книги, папки и т.д., ни в коем случае не пытайтесь удержать их - спрячьтесь под стол и переждите несколько минут.</text:p>
      <text:p text:style-name="Text_20_body"/>
      <text:p text:style-name="Text_20_body"><text:span text:style-name="T1">Если начался пожар:</text:span></text:p>
      <text:p text:style-name="Text_20_body"><text:span text:style-name="T1">Подойдя</text:span> к закрытой двери, сначала дотроньтесь до нее - сверху, посередине и снизу. Если дверь горячая - открывать ее нельзя, потому что за ней бушует пожар. В этом случае ищите другой выход. Если дверь не нагрелась, открывайте ее медленно и осторожно.</text:p>
      <text:p text:style-name="Text_20_body"/>
      <text:p text:style-name="Text_20_body"><text:span text:style-name="T1">Главная причина</text:span> гибели людей при пожаре - дым и токсичные химические вещества, образующиеся при горении предметов, изготовленных из синтетических материалов. Задымление дезориентирует, а вдыхание газов может вызвать тяжелое отравление, помутнение и даже потерю сознания. Поэтому, покидая здание, старайтесь пригибаться как можно ниже. Прикройте рот и нос носовым платком, желательно влажным. Дышите только через него. Старайтесь дышать неглубоко.</text:p>
      <text:p text:style-name="Text_20_body"><text:span text:style-name="T1">Если</text:span> в коридоре начался пожар, и Вы не можете выйти из кабинета, скатайте в рулон коврик и полотенца, смочите их водой и постарайтесь как можно плотнее заделать щели в двери. Немного приоткройте окно, но ни в коем случае не полностью. Выбросите в окно яркий кусок (желательно красной) материи, светите в окно фонариком, свистите, стучите по трубам, чтобы пожарные заметили, что в комнате кто-то есть. Кричите только в крайнем случае: как правило, человеческий крик крайне сложно услышать, кроме того, крик способен привести к печальным последствиям: крича, человек способен глубоко вдохнуть газ, образующийся в процессе горения, и потерять сознание.</text:p>
      <text:p text:style-name="Text_20_body"/>
      <text:p text:style-name="Text_20_body"><text:span text:style-name="T1">Если Ваш дом (квартира) оказались вблизи эпицентра взрыва:</text:span></text:p>
      <text:p text:style-name="Text_20_body"><text:span text:style-name="T1">Осторожно</text:span> обойдите все помещения, чтобы проверить, нет ли утечек воды и газа, возгораний и т.д. В темноте ни в коем случае не зажигайте спички или свечи - пользуйтесь фонариком.</text:p>
      <text:p text:style-name="Text_20_body"/>
      <text:p text:style-name="Text_20_body"><text:span text:style-name="T1">Немедленно</text:span> отключите все электроприборы. Погасите газ на плите и т.д.</text:p>
      <text:p text:style-name="Text_20_body"><text:span text:style-name="T1">Обзвоните</text:span> своих родных и близких и кратко сообщите о своем местонахождении, самочувствии и т.д. Без особой нужды не пользуйтесь телефоном - АТС может не справиться с потоком звонков.</text:p>
      <text:p text:style-name="Text_20_body"/>
      <text:p text:style-name="Text_20_body"><text:span text:style-name="T1">Проверьте,</text:span> как обстоят дела у соседей - им может понадобиться помощь.</text:p>
      <text:p text:style-name="Text_20_body"><text:span text:style-name="T1">Если Вы находитесь вблизи места совершения теракта:</text:span></text:p>
      <text:p text:style-name="Text_20_body"/>
      <text:p text:style-name="Text_20_body"><text:span text:style-name="T1">Сохраняйте</text:span> спокойствие и терпение.</text:p>
      <text:p text:style-name="Text_20_body"><text:span text:style-name="T1">Выполняйте</text:span> рекомендации местных официальных лиц.</text:p>
      <text:p text:style-name="Text_20_body"/>
      <text:p text:style-name="Text_20_body"><text:span text:style-name="T1">Держите</text:span> включенными радио или ТВ для получения инструкций.</text:p>
      <text:p text:style-name="Text_20_body"><text:span text:style-name="T1">Если Вас эвакуируют из дома:</text:span></text:p>
      <text:p text:style-name="Text_20_body"/>
      <text:p text:style-name="Text_20_body"><text:span text:style-name="T1">Оденьте</text:span> одежду с длинными рукавами, плотные брюки и обувь на толстой подошве. Это может защитить от осколков стекла.</text:p>
      <text:p text:style-name="Text_20_body"><text:span text:style-name="T1">Не оставляйте</text:span> дома домашних животных.</text:p>
      <text:p text:style-name="Text_20_body"/>
      <text:p text:style-name="Text_20_body"><text:span text:style-name="T1">Во время эвакуации</text:span> следуйте маршрутом, указанным властями. Не пытайтесь "срезать" путь, потому что некоторые районы или зоны могут быть закрыты для передвижения.</text:p>
      <text:p text:style-name="Text_20_body"><text:span text:style-name="T1">Старайтесь</text:span> держаться подальше от упавших линий электропередачи.</text:p>
      <text:p text:style-name="Text_20_body"/>
      <text:p text:style-name="Text_20_body"><text:span text:style-name="T1">В самолете:</text:span></text:p>
      <text:p text:style-name="Text_20_body"><text:span text:style-name="T1">Следите</text:span> за окружением. Обращайте внимание на других пассажиров, которые ведут себя неадекватно. Если кто-то вызывает у Вас подозрение - сообщите об этом службе безопасности аэропорта или стюардессе.</text:p>
      <text:p text:style-name="Text_20_body"/>
      <text:p text:style-name="Text_20_body"><text:span text:style-name="T1">Не доверяйте</text:span> стереотипам. Террористом может быть любой человек, вне зависимости от пола, возраста, национальности, стиля одежды и т.д.</text:p>
      <text:p text:style-name="Text_20_body"><text:span text:style-name="T1">Если Вы</text:span> окажетесь в самолете, в котором действуют террористы, не проявляйте излишней инициативы, не провоцируйте их на совершение актов насилия в отношении пассажиров и экипажа.</text:p>
      <text:p text:style-name="Text_20_body"/>
      <text:p text:style-name="Text_20_body"><text:span text:style-name="T1">Ваша главная задача</text:span> - остаться живым и невредимым. Помните, что Вы не сможете самостоятельно справиться с угонщиком. Это вдвойне опасно, потому что на борту могут оказаться его сообщники.</text:p>
      <text:p text:style-name="Text_20_body"><text:span text:style-name="T1">Знайте,</text:span> куда можно позвонить в случае опасности. Полезно сохранить в память телефона номера спецслужб. Может случиться так, что Ваш телефон окажется единственным средством связи с внешним миром.</text:p>
      <text:p text:style-name="Text_20_body"/>
      <text:p text:style-name="Text_20_body"><text:span text:style-name="T1">Будьте</text:span> одной командой. Если самолет захвачен, Вы должны объединиться с другими пассажирами и членами экипажа. Не старайтесь повысить свой авторитет за счет заискивания с террористами. Выполняйте их команды и старайтесь, насколько это возможно, сохранять спокойствие.</text:p>
      <text:p text:style-name="Text_20_body"><text:span text:style-name="T1">Помощь жертвам:</text:span></text:p>
      <text:p text:style-name="Text_20_body"/>
      <text:p text:style-name="Text_20_body"><text:span text:style-name="T1">Если</text:span> человеку не угрожает немедленная опасность погибнуть в огне или в результате падения тяжелых конструкций, не выносите его из здания самостоятельно и не старайтесь оказывать медицинскую помощь. В ряде случаев это может привести к печальным последствиям, например, если у него сломан позвоночник, то малейшее движение может привести к повреждению спинного мозга.</text:p>
      <text:p text:style-name="Text_20_body"><text:span text:style-name="T1">Главная Ваша задача</text:span> - как можно быстрее привести к пострадавшему профессионалов.</text:p>
      <text:p text:style-name="Text_20_body"><text:line-break/></text:p>
      <text:p text:style-name="Text_20_body">Адрес страницы: <text:a xlink:type="simple" xlink:href="http://kosino-uhtomski.mos.ru/counter-terrorism/memo-to-the-population-behavior-in-the-event-of-threats-of-a-terrorist-act-/detail/7472411.html" office:name=""><text:span text:style-name="Definition">http://kosino-uhtomski.mos.ru/counter-terrorism/memo-to-the-population-behavior-in-the-event-of-threats-of-a-terrorist-act-/detail/7472411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6:46:32Z</meta:creation-date>
    <dc:date>2023-05-19T06:46:32Z</dc:date>
  </office:meta>
</office:document-meta>
</file>