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атья-использование-психологических-знаний-в-контрпропагандистской-работе-в-области-борьбы-с-терроризмом-и-экстремизмом"/>Статья: "Использование психологических знаний в контрпропагандистской работе в области борьбы с терроризмом и экстремизмом"<text:bookmark-end text:name="статья-использование-психологических-знаний-в-контрпропагандистской-работе-в-области-борьбы-с-терроризмом-и-экстремизмом"/></text:h>
      <text:p text:style-name="First_20_paragraph">04.04.2024</text:p>
      <text:p text:style-name="Text_20_body">Статья из сборника материалов международной научно-практической конференции «Мегатренды мировой политики: глобализация, поляризация, экстремизм».</text:p>
      <text:p text:style-name="Text_20_body">Посвящена рассмотрению вопроса использования психологических знаний в контрпропаганде в области борьбы с терроризмом и экстремизмом. Изложены наиболее релевантные психологические теории, применимые для целей контрпропагандистской работы.</text:p>
      <text:p text:style-name="Text_20_body">Автор: Смирнов А.А.</text:p>
      <text:p text:style-name="Text_20_body">Дата публикации: 2023 год</text:p>
      <text:p text:style-name="Text_20_body"><text:a xlink:type="simple" xlink:href="/psibt.pdf" office:name=""><text:span text:style-name="Definition">Читать статью</text:span></text:a></text:p>
      <text:p text:style-name="Text_20_body"><text:line-break/></text:p>
      <text:p text:style-name="Text_20_body">Адрес страницы: <text:a xlink:type="simple" xlink:href="http://kosino-uhtomski.mos.ru/counter-terrorism/about-terrorism-and-extremism/detail/12292210.html" office:name=""><text:span text:style-name="Definition">http://kosino-uhtomski.mos.ru/counter-terrorism/about-terrorism-and-extremism/detail/12292210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5T14:20:15Z</meta:creation-date>
    <dc:date>2025-02-25T14:20:15Z</dc:date>
  </office:meta>
</office:document-meta>
</file>