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что-такое-экстремизм-и-экстремистская-деятельность"/>Что такое экстремизм и экстремистская деятельность?<text:bookmark-end text:name="что-такое-экстремизм-и-экстремистская-деятельность"/></text:h>
      <text:p text:style-name="First_20_paragraph">12.12.2022</text:p>
      <text:list text:style-name="L1">
</text:list>
      <text:p text:style-name="First_20_paragraph"><text:line-break/></text:p>
      <text:p text:style-name="Text_20_body">Адрес страницы: <text:a xlink:type="simple" xlink:href="http://kosino-uhtomski.mos.ru/counter-terrorism/about-terrorism-and-extremism/detail/11285281.html" office:name=""><text:span text:style-name="Definition">http://kosino-uhtomski.mos.ru/counter-terrorism/about-terrorism-and-extremism/detail/1128528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45:35Z</meta:creation-date>
    <dc:date>2023-05-19T06:45:35Z</dc:date>
  </office:meta>
</office:document-meta>
</file>