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с-подарком"/>Что делать с подарком<text:bookmark-end text:name="что-делать-с-подарком"/></text:h>
      <text:p text:style-name="First_20_paragraph">06.08.2020</text:p>
      <text:p text:style-name="Text_20_body"><text:a xlink:type="simple" xlink:href="/upload/medialibrary/7b6/chto-delat-s-podarkom.pdf" office:name="Что делать с подарком.pdf"><text:span text:style-name="Definition">Что делать с подарком</text:span></text:a></text:p>
      <text:p text:style-name="Text_20_body"><text:line-break/></text:p>
      <text:p text:style-name="Text_20_body">Адрес страницы: <text:a xlink:type="simple" xlink:href="http://kosino-uhtomski.mos.ru/anti-corruption/methodical-materials/detail/9109705.html" office:name=""><text:span text:style-name="Definition">http://kosino-uhtomski.mos.ru/anti-corruption/methodical-materials/detail/910970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6:44Z</meta:creation-date>
    <dc:date>2023-05-19T05:36:44Z</dc:date>
  </office:meta>
</office:document-meta>
</file>