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нужно-знать-при-увольнении"/>Что нужно знать при увольнении<text:bookmark-end text:name="что-нужно-знать-при-увольнении"/></text:h>
      <text:p text:style-name="First_20_paragraph">06.08.2020</text:p>
      <text:p text:style-name="Text_20_body"><text:a xlink:type="simple" xlink:href="/upload/medialibrary/9a8/chto-nuzhno-znat-pri-uvolnenii.pdf" office:name="Что нужно знать при увольнении.pdf"><text:span text:style-name="Definition">Что нужно знать при увольнении</text:span></text:a></text:p>
      <text:p text:style-name="Text_20_body"><text:line-break/></text:p>
      <text:p text:style-name="Text_20_body">Адрес страницы: <text:a xlink:type="simple" xlink:href="http://kosino-uhtomski.mos.ru/anti-corruption/methodical-materials/detail/9109686.html" office:name=""><text:span text:style-name="Definition">http://kosino-uhtomski.mos.ru/anti-corruption/methodical-materials/detail/9109686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5:36:50Z</meta:creation-date>
    <dc:date>2023-05-19T05:36:50Z</dc:date>
  </office:meta>
</office:document-meta>
</file>