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2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  <style:style style:name="P2" style:family="paragraph" style:parent-style-name="Text_20_body" style:list-style-name="L2">
      <style:paragraph-properties fo:margin-top="0in" fo:margin-bottom="0in"/>
    </style:style>
  </office:automatic-styles>
  <office:body>
    <office:text>
      <text:h text:style-name="Heading_20_3" text:outline-level="3"><text:bookmark-start text:name="противодействие-коррупции"/>Противодействие коррупции<text:bookmark-end text:name="противодействие-коррупции"/></text:h>
      <text:p text:style-name="First_20_paragraph">23.01.2019</text:p>
      <text:p text:style-name="Text_20_body">Прокуратура Российской Федерации – это единая федеральная централизованная система органов, осуществляющих надзор за соблюдением Конституции Российской Федерации от имени Российской Федерации и исполнением законов, действующих на ее территории.</text:p>
      <text:p text:style-name="Text_20_body">Органы прокуратуры осуществляют свою антикоррупционную деятельность на основании Конституции Российской Федерации, Федерального закона от 17 января 1992 г. № 2202-I «О прокуратуре Российской Федерации», Федерального закона от 25 декабря 2008 г. № 273-ФЗ «О противодействии коррупции», иных федеральных законов и утверждаемого Президентом Российской Федерации Национального плана противодействия коррупции.</text:p>
      <text:p text:style-name="Text_20_body">В соответствии со статьей 36 Конвенции ООН против коррупции в 2007 году в составе Генеральной прокуратуры Российской Федерации образовано управление по надзору за исполнением законодательства о противодействии коррупции.</text:p>
      <text:p text:style-name="Text_20_body">Аналогичные специализированные подразделения по надзору за исполнением законодательства о противодействии коррупции (далее – СППК) созданы на уровне субъектов Российской Федерации.</text:p>
      <text:p text:style-name="Text_20_body">Организационное и методическое руководство деятельностью СППК в регионах осуществляет управление по надзору за исполнением законодательства о противодействии коррупции Генеральной прокуратуры Российской Федерации, а оперативное руководство работниками таких подразделений – лично прокуроры субъектов Российской Федерации.</text:p>
      <text:p text:style-name="Text_20_body">В состав управления входят: отдел по надзору за исполнением федерального законодательства; отдел по надзору за уголовно-процессуальной и оперативно-розыскной деятельностью, обеспечению участия прокуроров в рассмотрении уголовных дел судами; организационно-аналитический отдел; старшие прокуроры управления с дислокацией в федеральных округах страны, реализующие надзорные полномочия в отношении государственных органов окружного и межрегионального уровня.</text:p>
      <text:p text:style-name="Text_20_body">Такое построение призвано обеспечить самостоятельную централизованную структуру в рамках единой прокуратуры Российской Федерации, призванную обеспечить комплексный подход к противодействию коррупции и устойчивую к возможному давлению извне со стороны представителей любых ветвей власти. Установленные для работников подразделений гарантии независимости позволяют эффективно и результативно осуществлять возложенные функции, невзирая на уровень проверяемого органа.</text:p>
      <text:p text:style-name="Text_20_body">В целях повышения гарантий независимости и самостоятельности таких подразделений для их работников предусмотрена не только особая процедура их назначения на должность и освобождения от должности, но и специальный порядок привлечения таких прокурорских работников к дисциплинарной ответственности.</text:p>
      <text:p text:style-name="Text_20_body">Назначение на должность производится после тщательного изучения в Генеральной прокуратуре Российской Федерации личности кандидата, который должен иметь не менее пяти лет стажа работы в прокуратуре, обладать необходимыми профессиональными качествами и безупречной репутацией. Отбор кандидатур происходит на заседании специальной комиссии. Состав комиссии в Генеральной прокуратуре Российской Федерации утвержден приказом Генерального прокурора Российской Федерации, возглавляет ее Первый заместитель Генерального прокурора Российской Федерации. На региональном уровне такие комиссии возглавляют прокуроры субъектов Российской Федерации и приравненных к ним специализированных прокуратур.</text:p>
      <text:p text:style-name="Text_20_body">Все отобранные прокурорские работники как на региональном, так и на федеральном уровне назначаются на должность приказом Генерального прокурора Российской Федерации и могут быть привлечены к дисциплинарной ответственности только с согласия его первого заместителя.</text:p>
      <text:p text:style-name="Text_20_body">Основными функциями специализированных подразделений органов прокуратуры по противодействию коррупции являются:</text:p>
      <text:list text:style-name="L1">
        <text:list-item>
          <text:p text:style-name="P1">мониторинг и анализ исполнения законодательства о противодействии коррупции и выработка предложений по его совершенствованию;</text:p>
        </text:list-item>
        <text:list-item>
          <text:p text:style-name="P1">выявление коррупционных проявлений в деятельности различных государственных органов и органов местного самоуправления и проведение по ним соответствующих проверок;</text:p>
        </text:list-item>
        <text:list-item>
          <text:p text:style-name="P1">возбуждение дел об административных правонарушениях и проведение административного расследования, в том числе в отношении юридических лиц, по фактам коррупционных правонарушений;</text:p>
        </text:list-item>
        <text:list-item>
          <text:p text:style-name="P1">участие в рассмотрении дел судами, обжалование решений, приговоров, определений и постановлений судов;</text:p>
        </text:list-item>
        <text:list-item>
          <text:p text:style-name="P1">оценка нормативных правовых актов федеральных органов исполнительной власти, органов государственной власти субъектов Российской Федерации, иных государственных органов и организаций, органов местного самоуправления, их должностных лиц на коррупциогенность (антикоррупционная экспертиза);</text:p>
        </text:list-item>
        <text:list-item>
          <text:p text:style-name="P1">осуществление надзора за соблюдением уголовно-процессуального законодательства в процессе расследования уголовных дел о фактах коррупции;</text:p>
        </text:list-item>
        <text:list-item>
          <text:p text:style-name="P1">поддержание государственного обвинения по уголовным делам о преступлениях коррупционной направленности;</text:p>
        </text:list-item>
        <text:list-item>
          <text:p text:style-name="P1">координация деятельности правоохранительных органов по борьбе с коррупцией;</text:p>
        </text:list-item>
        <text:list-item>
          <text:p text:style-name="P1">участие в международном сотрудничестве с антикоррупционными структурами других стран и международными организациями.</text:p>
        </text:list-item>
      </text:list>
      <text:p text:style-name="First_20_paragraph">С учетом мероприятий, определенных <text:a xlink:type="simple" xlink:href="http://pravo.gov.ru/proxy/ips/?docbody=&amp;link_id=0&amp;nd=102393795" office:name=""><text:span text:style-name="Definition">Национальным планом противодействия коррупции на 2016–2017 годы, утвержденным Указом Президента Российской Федерации от 1 апреля 2016 г. № 147</text:span></text:a>, приоритетными направлениями надзора в сфере противодействия коррупции являются:</text:p>
      <text:list text:style-name="L2">
        <text:list-item>
          <text:p text:style-name="P2">соблюдение федеральными государственными органами требований законодательства Российской Федерации о противодействии коррупции, в том числе об организации работы по противодействию коррупции в организациях, созданных для выполнения задач, поставленных перед этими федеральными государственными органами;</text:p>
        </text:list-item>
        <text:list-item>
          <text:p text:style-name="P2">соблюдение лицами, замещавшими должности государственной или муниципальной службы (в том числе получившими отрицательное решение комиссий по соблюдению требований к служебному поведению государственных или муниципальных служащих и урегулированию конфликта интересов), ограничений при заключении ими после увольнения с государственной или муниципальной службы трудовых и гражданско-правовых договоров;</text:p>
        </text:list-item>
        <text:list-item>
          <text:p text:style-name="P2">соблюдение органами субъектов Российской Федерации по профилактике коррупционных и иных правонарушений требований законодательства Российской Федерации о противодействии коррупции;</text:p>
        </text:list-item>
        <text:list-item>
          <text:p text:style-name="P2">соблюдение лицами, замещающими должности категории «руководители» в федеральных государственных органах, органах государственной власти субъектов Российской Федерации и муниципальных органах, требований законодательства о предотвращении и урегулировании конфликта интересов, а также о контроле за соответствием расходов их доходам;</text:p>
        </text:list-item>
        <text:list-item>
          <text:p text:style-name="P2">соблюдение требований законодательства Российской Федерации о противодействии коррупции при распоряжении земельными участками, находящимися в государственной или муниципальной собственности, а также при осуществлении закупок лекарственных средств и медицинской техники для обеспечения государственных нужд и организации оказания медицинской помощи гражданам.</text:p>
        </text:list-item>
      </text:list>
      <text:p text:style-name="First_20_paragraph"><text:line-break/></text:p>
      <text:p text:style-name="Text_20_body">Адрес страницы: <text:a xlink:type="simple" xlink:href="http://kosino-uhtomski.mos.ru/anti-corruption/methodical-materials/detail/7839795.html" office:name=""><text:span text:style-name="Definition">http://kosino-uhtomski.mos.ru/anti-corruption/methodical-materials/detail/7839795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5:36:56Z</meta:creation-date>
    <dc:date>2023-05-19T05:36:56Z</dc:date>
  </office:meta>
</office:document-meta>
</file>