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декс-этики-и-служебного-поведения-государственных-гражданских-служащих-управы-района-косино-ухтомский-города-москвы"/>Кодекс этики и служебного поведения государственных гражданских служащих управы района Косино-Ухтомский города Москвы<text:bookmark-end text:name="кодекс-этики-и-служебного-поведения-государственных-гражданских-служащих-управы-района-косино-ухтомский-города-москвы"/></text:h>
      <text:p text:style-name="First_20_paragraph">22.05.2017</text:p>
      <text:p text:style-name="Text_20_body"><text:a xlink:type="simple" xlink:href="/upload/medialibrary/1d1/kodeks-etiki-i-sluzhebnogo-povedeniya.pdf" office:name="Кодекс этики и служебного поведения.pdf"><text:span text:style-name="Definition">Кодекс этики и служебного поведения государственных гражданских служащих управы района Косино-Ухтомский города Москвы</text:span></text:a></text:p>
      <text:p text:style-name="Text_20_body"><text:line-break/></text:p>
      <text:p text:style-name="Text_20_body">Адрес страницы: <text:a xlink:type="simple" xlink:href="http://kosino-uhtomski.mos.ru/anti-corruption/methodical-materials/detail/6008168.html" office:name=""><text:span text:style-name="Definition">http://kosino-uhtomski.mos.ru/anti-corruption/methodical-materials/detail/600816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36:58Z</meta:creation-date>
    <dc:date>2023-05-19T05:36:58Z</dc:date>
  </office:meta>
</office:document-meta>
</file>