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государственному-гражданскому-служащему-по-антикоррупционному-поведению"/>ПАМЯТКА государственному гражданскому служащему по антикоррупционному поведению<text:bookmark-end text:name="памятка-государственному-гражданскому-служащему-по-антикоррупционному-поведению"/></text:h>
      <text:p text:style-name="First_20_paragraph">18.05.2017</text:p>
      <text:p text:style-name="Text_20_body"><text:a xlink:type="simple" xlink:href="/upload/medialibrary/bf6/pamyatka_antikor-povedenie.doc" office:name="ПАМЯТКА-антикор  поведение.doc"><text:span text:style-name="Definition"><text:span text:style-name="T1">ПАМЯТКА государственному гражданскому служащему по антикоррупционному поведению</text:span></text:span></text:a></text:p>
      <text:p text:style-name="Text_20_body"><text:line-break/></text:p>
      <text:p text:style-name="Text_20_body">Адрес страницы: <text:a xlink:type="simple" xlink:href="http://kosino-uhtomski.mos.ru/anti-corruption/methodical-materials/detail/5976058.html" office:name=""><text:span text:style-name="Definition">http://kosino-uhtomski.mos.ru/anti-corruption/methodical-materials/detail/5976058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9T05:37:00Z</meta:creation-date>
    <dc:date>2023-05-19T05:37:00Z</dc:date>
  </office:meta>
</office:document-meta>
</file>