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порядку-проведения-служебных-проверок-в-управе-района-косино-ухтомский-города-москвы"/>Методические рекомендации по порядку проведения служебных проверок в управе района Косино-Ухтомский города Москвы<text:bookmark-end text:name="методические-рекомендации-по-порядку-проведения-служебных-проверок-в-управе-района-косино-ухтомский-города-москвы"/></text:h>
      <text:p text:style-name="First_20_paragraph">25.02.2016</text:p>
      <text:p text:style-name="Text_20_body"><text:line-break/></text:p>
      <text:p text:style-name="Text_20_body"><text:line-break/></text:p>
      <text:p text:style-name="Text_20_body">Адрес страницы: <text:a xlink:type="simple" xlink:href="http://kosino-uhtomski.mos.ru/anti-corruption/methodical-materials/detail/2552561.html" office:name=""><text:span text:style-name="Definition">http://kosino-uhtomski.mos.ru/anti-corruption/methodical-materials/detail/255256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2:42:42Z</meta:creation-date>
    <dc:date>2023-05-14T02:42:42Z</dc:date>
  </office:meta>
</office:document-meta>
</file>