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4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</office:automatic-styles>
  <office:body>
    <office:text>
      <text:h text:style-name="Heading_20_3" text:outline-level="3"><text:bookmark-start text:name="памятка-государственному-гражданскому-служащему-по-антикоррупционному-поведению"/>ПАМЯТКА государственному гражданскому служащему по антикоррупционному поведению<text:bookmark-end text:name="памятка-государственному-гражданскому-служащему-по-антикоррупционному-поведению"/></text:h>
      <text:p text:style-name="First_20_paragraph">25.02.2016</text:p>
      <text:p text:style-name="Text_20_body">Приложение</text:p>
      <text:p text:style-name="Text_20_body">к приказу управы района</text:p>
      <text:p text:style-name="Text_20_body">Косино-Ухтомский  города  Москвы</text:p>
      <text:p text:style-name="Text_20_body">от 19.11.2013 г. № 168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ПАМЯТКА</text:span></text:p>
      <text:p text:style-name="Text_20_body"><text:span text:style-name="T1">государственному гражданскому служащему</text:span></text:p>
      <text:p text:style-name="Text_20_body"><text:span text:style-name="T1">по антикоррупционному поведению</text:span>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<text:span text:style-name="T1"> </text:span></text:p>
      <text:p text:style-name="Text_20_body"><text:span text:style-name="T1">Поведение, которое может восприниматься окружающими как обещание дачи взятки</text:span></text:p>
      <text:p text:style-name="Text_20_body"><text:span text:style-name="T1">или предложение дачи взятки</text:span></text:p>
      <text:p text:style-name="Text_20_body"><text:span text:style-name="T1">либо как согласие принять взятку</text:span></text:p>
      <text:p text:style-name="Text_20_body"><text:span text:style-name="T1">или как просьба о даче взятки, является неприемлемым для государственного служащего, поскольку заставляет усомниться в его объективности и добросовестности, наносит ущерб репутации системы государственного</text:span></text:p>
      <text:p text:style-name="Text_20_body"><text:span text:style-name="T1">управления в целом.</text:span></text:p>
      <text:p text:style-name="Text_20_body"> </text:p>
      <table:table table:name="Table1" table:style-name="Table1">
        <table:table-column table:style-name="Table1.A"/>
        <table:table-row>
          <table:table-cell table:style-name="TableRowCell" office:value-type="string">
            <text:p text:style-name="Table_20_Contents"><text:span text:style-name="T1">_</text:span></text:p>
          </table:table-cell>
        </table:table-row>
      </table:table>
      <text:p text:style-name="First_20_paragraph"><text:span text:style-name="T1">Взятка</text:span> - принимаемые должностным лицом материальные ценности (предметы или <text:span text:style-name="T2">деньги</text:span>) или какая-либо имущественная выгода или услуги за действие (или наоборот бездействие), в интересах взяткодателя, которое это лицо могло или должно было совершить в силу своего служебного положения.</text:p>
      <text:p text:style-name="Text_20_body">Действия по передаче и приёму взятки в России противозаконны и подпадают под действие <text:span text:style-name="T2">Уголовного кодекса</text:span> Российской Федерации. Термин «взятка» чаще используется для обозначения подкупа государственного служащего, тогда как для обозначения подкупа сотрудника коммерческой структуры принято использовать термин «коммерческий подкуп». Получение и дача взятки государственным служащим является одним из проявлений <text:span text:style-name="T3">коррупции</text:span><text:span text:style-name="T1">.</text:span></text:p>
      <text:p text:style-name="Text_20_body"> </text:p>
      <text:p text:style-name="Text_20_body">Часто в массовом сознании взятка ассоциируется с денежными купюрами, однако подарок должностному лицу, от которого зависит принятие решений, также может считаться взяткой, если его стоимость превышает оговоренную законом сумму. Так во Франции предельная <text:span text:style-name="T1">стоимость подарка,</text:span> который не может считаться взяткой, составляет 35 евро, в Великобритании 140 фунтов стерлингов (250$), в США - 50$, в России  - <text:span text:style-name="T1">не должна превышать 3 000 рублей (п. 1 ст. 575 ГК РФ).</text:span></text:p>
      <text:p text:style-name="Text_20_body"><text:span text:style-name="T1">Взяткой могут быть признаны:</text:span></text:p>
      <text:p text:style-name="Text_20_body"><text:span text:style-name="T1"> </text:span></text:p>
      <text:p text:style-name="Text_20_body"><text:span text:style-name="T1">Предметы</text:span> - деньги, в том числе валюта, банковские чеки и ценные бумаги, изделия из драгоценных камней и металлов, автомашины, продукты питания, техника, бытовые приборы и другие товары, квартиры, дачи, гаражи, земельные участки и другая недвижимость;</text:p>
      <text:p text:style-name="Text_20_body"><text:span text:style-name="T1">Услуги и выгоды</text:span> лечение, ремонтные и строительные работы, санаторные и туристические путевки, оплата развлечений и других расходов безвозмездно или по заниженной стоимости;</text:p>
      <text:p text:style-name="Text_20_body"><text:span text:style-name="T1"> </text:span></text:p>
      <text:p text:style-name="Text_20_body"> </text:p>
      <text:p text:style-name="Text_20_body"> </text:p>
      <text:p text:style-name="Text_20_body"><text:line-break/></text:p>
      <text:p text:style-name="Text_20_body"> </text:p>
      <text:p text:style-name="Text_20_body"><text:span text:style-name="T1">Завуалированная форма взятки</text:span> банковская ссуда в долг или под видом погашения несуществующего долга, оплата товаров, купленных по заниженной цене, покупка товаров по завышенной цене, заключение фиктивных <text:span text:style-name="T1">трудовых</text:span> договоров с выплатой заработной платы взяточнику, его родственникам или друзьям, <text:span text:style-name="T1">получение</text:span> льготного кредита, завышение гонораров за лекции, статьи и книги, преднамеренный проигрыш в карты, «случайный» выигрыш в казино, прощение долга, уменьшение арендной платы, увеличение процентных ставок по кредиту и т.д.</text:p>
      <text:p text:style-name="Text_20_body">В  современном  российском  уголовном  праве  есть следующие преступления, связанные со взяточничеством:</text:p>
      <text:p text:style-name="Text_20_body">•             получение взятки (ст.290 УК РФ),</text:p>
      <text:p text:style-name="Text_20_body">•             дача взятки (ст.291 УК РФ),</text:p>
      <text:p text:style-name="Text_20_body">•             посредничество при взяточничестве (ст.291.1 УК РФ),</text:p>
      <text:p text:style-name="Text_20_body">•             коммерческий подкуп (ст.204 УК РФ),</text:p>
      <text:p text:style-name="Text_20_body">•             провокация взятки или коммерческого подкупа (ст.304 УК РФ).</text:p>
      <text:p text:style-name="Text_20_body"> </text:p>
      <text:p text:style-name="Text_20_body"> </text:p>
      <text:p text:style-name="Text_20_body"> </text:p>
      <text:p text:style-name="Text_20_body"><text:span text:style-name="T1"> </text:span></text:p>
      <text:p text:style-name="Text_20_body"><text:span text:style-name="T1">Получение взятки (статья 290 УК РФ).</text:span></text:p>
      <text:p text:style-name="Text_20_body"> </text:p>
      <text:p text:style-name="Text_20_body">1.       Получение должностным лицом, иностранным должностным лицом либо должностным лицом публичной международной организации лично или через посредника взятки в виде денег, ценных бумаг, иного имущества либо в виде незаконных оказания ему услуг имущественного характера, предоставления иных имущественных прав за совершение действии (бездействие) в пользу взяткодателя или представляемых им лиц, если такие  действия  (бездействие)  входят в служебные полномочия  должностного  лица либо если <text:span text:style-name="T4">оно</text:span> в силу  должностного  положения  может способствовать таким действиям (бездействию), а равно за общее покровительство или попустительство по службе –</text:p>
      <text:p text:style-name="Text_20_body">наказывается штрафом в размере от двадцатипятикратной до пят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до трех лет со штрафом в размере двадцатикратной суммы взятки.</text:p>
      <text:p text:style-name="Text_20_body">2.       Получение должностным лицом, иностранным должностным лицом либо должностным лицом публичной международной организации взятки в значительном размере -</text:p>
      <text:p text:style-name="Text_20_body">наказывается штрафом в размере от тридцатикратной до шест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до шести лет со штрафом в размере тридцатикратной суммы взятки</text:p>
      <text:p text:style-name="Text_20_body">3.       Получение должностным лицом, иностранным должностным лицом либо должностным лицом публичной международной организации взятки за незаконные действия (бездействие) -</text:p>
      <text:p text:style-name="Text_20_body">наказывается штрафом в размере от сорокакратной до се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трех до семи лет со штрафом в размере сорокакратной суммы взятки</text:p>
      <text:p text:style-name="Text_20_body">4.       Деяния, предусмотренные частями первой - третьей настоящей статьи, совершенные лицом, занимающим государственную должность Российской Федерации или государственную должность субъекта Российской Федерации, а равно главой органа местного самоуправления, -</text:p>
      <text:p text:style-name="Text_20_body">наказываю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пяти до десяти лет со штрафом в размере пятидесятикратной суммы взятки.</text:p>
      <text:p text:style-name="Text_20_body">5.       Деяния, предусмотренные частями первой, третьей, четвертой настоящей статьи, если они совершены:</text:p>
      <text:p text:style-name="Text_20_body">а)       группой лиц по предварительному сговору или организованной группой;</text:p>
      <text:p text:style-name="Text_20_body">б)      с вымогательством взятки;</text:p>
      <text:p text:style-name="Text_20_body">в)      в крупном размере, -</text:p>
      <text:p text:style-name="Text_20_body">наказываются штрафом в размере от семидесятикратной до девяностократной суммы взятки либо лишением свободы на срок от семи до двенадцати лет с лишением права занимать определенные должности или заниматься определенной деятельностью на срок до трех лет и со штрафом в размере шестидесятикратной суммы взятки.</text:p>
      <text:p text:style-name="Text_20_body">6.  Деяния, предусмотренные частями первой, третьей, четвертой и пунктами "а" и "б" части пятой настоящей статьи, совершенные в особо крупном размере, -</text:p>
      <text:p text:style-name="Text_20_body">наказываются штрафом в размере от восьмидесятикратной до стократной суммы взятки с лишением права занимать определенные должности или заниматься определенной деятельностью на срок до трех лет либо лишением свободы на срок от восьми до пятнадцати лет со штрафом в размере семидесятикратной суммы взятки.</text:p>
      <text:p text:style-name="Text_20_body"> </text:p>
      <text:p text:style-name="Text_20_body"> </text:p>
      <text:p text:style-name="Text_20_body"><text:span text:style-name="T1">Дача взятки (статья 291 УК РФ)</text:span></text:p>
      <text:p text:style-name="Text_20_body"><text:span text:style-name="T1"> </text:span></text:p>
      <text:p text:style-name="Text_20_body">1. Дача   взятки   должностному   лицу   лично   или   через   посредника - наказывается штрафом в размере от пятнадцатикратной до тридцатикратной суммы взятки, либо принудительными работами на срок до 3 лет, либо лишением свободы на срок до 2 лет со штрафом в размере десятикратной суммы взятки.</text:p>
      <text:p text:style-name="Text_20_body">2. Дача взятки должностному лицу лично или через посредника в значительном размере - наказывается штрафом в размере от двадцатикратной до сорокакратной суммы взятки либо лишением свободы на срок до 3 лет со штрафом в размере пятнадцатикратной суммы взятки.</text:p>
      <text:p text:style-name="Text_20_body">3. Дача взятки должностному лицу за совершение заведомо незаконных действий  (бездействие)  -  наказывается  штрафом в  размере  от тридцати кратной  до  шестидесятикратной  суммы  взятки  либо  лишением свободы на срок до восьми лет со штрафом в размере тридцатикратной суммы взятки.</text:p>
      <text:p text:style-name="Text_20_body">4. Дача взятки группой лиц по предварительному сговору или организованной группой в крупном размере - наказываются штрафом в размере от шестидесятикратной до восьмидесятикратной суммы взятки с лишением права занимать определенные должности или заниматься определенной деятельностью на срок до 3 лет либо лишением свободы на срок от 5 до 10 лет со штрафом в размере шестидесятикратной суммы взятки.</text:p>
      <text:p text:style-name="Text_20_body"> </text:p>
      <text:p text:style-name="Text_20_body"> </text:p>
      <text:p text:style-name="Text_20_body">5.       Взятки в особо крупном размере - наказываются штрафом в размере  от семидесятикратной до девяностократной суммы взятки либо лишением свободы на срок от 7 до  12 лет со штрафом в размере семидесятикратной суммы взятки.</text:p>
      <text:p text:style-name="Text_20_body"><text:span text:style-name="T4">Примечание. Лицо, давшее взятку, освобождается от уголовной ответственности, если оно активно способствовало раскрытию и (гит) расследованию преступления и либо имело место вымогательство взятки со стороны должностного лица, либо лицо после совершения преступления добровольно сообщило о даче взятки органу, имеющему право возбудить уголовное дело.</text:span></text:p>
      <text:p text:style-name="Text_20_body"> </text:p>
      <text:p text:style-name="Text_20_body"> </text:p>
      <text:p text:style-name="Text_20_body"><text:span text:style-name="T1">Действия и высказывания, которые могут быть восприняты как согласие принять взятку или как просьба о даче взятки.</text:span></text:p>
      <text:p text:style-name="Text_20_body"><text:span text:style-name="T1"> </text:span></text:p>
      <text:p text:style-name="Text_20_body">При обсуждении рабочих вопросов следует избегать:</text:p>
      <text:p text:style-name="Text_20_body">- спорных жестов, мимики и выражений. Например: «вопрос решить трудно, но можно», «договоримся», «нужны более веские аргументы», «нужно обсудить параметры в другой обстановке», «ну что делать будем?» и т.п.</text:p>
      <text:p text:style-name="Text_20_body">- определенных тем: низкий уровень заработной платы служащих, нехватка средств на реализацию нужд, желание приобрести имущество или услугу, отсутствие работы у близких, необходимость поступления детей в образовательные учреждения.</text:p>
      <text:p text:style-name="Text_20_body">- получения подарков и приглашений в рестораны.</text:p>
      <text:p text:style-name="Text_20_body">- предложений о предоставлении скидки, услуг по подготовке необходимых документов, взносе в</text:p>
      <text:p text:style-name="Text_20_body">благотворительный фонд, поддержке конкретной спортивной команды.</text:p>
      <text:p text:style-name="Text_20_body">- неожиданно прерывать беседу и под благовидным предлогом оставлять посетителя одного в кабинете, оставив при этом открытыми ящик стола, папку с материалами, сумку, портфель.</text:p>
      <text:p text:style-name="Text_20_body">- написания посторонних цифр на бумаге или набора на калькуляторе с последующей их демонстрацией посетителю.</text:p>
      <text:p text:style-name="Text_20_body"> </text:p>
      <text:p text:style-name="Text_20_body"> </text:p>
      <text:p text:style-name="Text_20_body"><text:span text:style-name="T1">Внимание!</text:span></text:p>
      <text:p text:style-name="Text_20_body"><text:span text:style-name="T1">Вас могут провоцировать на принятие или дачу взятки с целью компрометации!</text:span></text:p>
      <text:p text:style-name="Text_20_body"><text:span text:style-name="T1">(статья 304 УК РФ)</text:span></text:p>
      <text:p text:style-name="Text_20_body"><text:span text:style-name="T2"> </text:span></text:p>
      <text:p text:style-name="Text_20_body"><text:span text:style-name="T2">Провокация взятки</text:span> либо коммерческого подкупа, то есть попытка передачи должностному лицу без его согласия взятки в целях искусственного создания доказательств совершения преступления либо шантажа -наказывается штрафом в размере до 200 000 рублей или в размере заработной платы или иного дохода осужденного за период до 18 месяцев, либо принудительными работами на срок до 5 лет с лишением права занимать определенные должности на срок до 3 лет или без такового, либо лишением свободы на срок до 5 лет с лишением права занимать определенные должности на срок до 3 лет или без такового.</text:p>
      <text:p text:style-name="Text_20_body"> </text:p>
      <text:p text:style-name="Text_20_body"> </text:p>
      <text:p text:style-name="Text_20_body"><text:span text:style-name="T1">Действия в случае вымогательства или провокации взятки (подкупа)</text:span></text:p>
      <text:p text:style-name="Text_20_body"> </text:p>
      <text:p text:style-name="Text_20_body">- Вести себя крайне осторожно, вежливо, без заискивания, не допуская   опрометчивых высказываний, которые могли  бы трактоваться вымогателем как   готовность, либо как категорический отказ дать взятку или совершить подкуп.</text:p>
      <text:p text:style-name="Text_20_body">- Внимательно выслушать и точно запомнить поставленные Вам условия (размеры сумм, наименование товаров и характер услуг, сроки и способы   передачи взятки, форма коммерческого подкупа, последовательность решения вопросов).</text:p>
      <text:p text:style-name="Text_20_body">- Постараться перенести вопрос о времени и месте передачи взятки до следующей беседы или, если это невозможно, предложить хорошо знакомое Вам место для следующей встречи.</text:p>
      <text:p text:style-name="Text_20_body">- Поинтересоваться у собеседника о гарантиях решения вопроса в случае дачи взятки или совершения подкупа.</text:p>
      <text:p text:style-name="Text_20_body">- Не берите инициативу в разговоре на себя, больше «работайте на прием», позволяйте потенциальному взяткополучателю «выговориться», сообщить Вам   как можно больше информации.</text:p>
      <text:p text:style-name="Text_20_body"> 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Примерный текст заявления</text:span></text:p>
      <text:p text:style-name="Text_20_body"><text:span text:style-name="T1"> </text:span></text:p>
      <text:p text:style-name="Text_20_body"><text:span text:style-name="T4"> </text:span></text:p>
      <text:p text:style-name="Text_20_body"><text:span text:style-name="T4">Прокурору области Иванову И.И.</text:span></text:p>
      <text:p text:style-name="Text_20_body"><text:span text:style-name="T4">от гражданина Петрова П.П.,</text:span></text:p>
      <text:p text:style-name="Text_20_body"><text:span text:style-name="T4">проживающего по адресу:</text:span></text:p>
      <text:p text:style-name="Text_20_body"><text:span text:style-name="T4">г. Энск, ул. Энская, д. 1, кв. 2</text:span></text:p>
      <text:p text:style-name="Text_20_body"><text:span text:style-name="T4"> </text:span></text:p>
      <text:p text:style-name="Text_20_body"> </text:p>
      <text:p text:style-name="Text_20_body"><text:span text:style-name="T4">Заявление</text:span></text:p>
      <text:p text:style-name="Text_20_body"><text:span text:style-name="T4"> </text:span></text:p>
      <text:p text:style-name="Text_20_body"><text:span text:style-name="T4">Я, Петров Петр Петрович, заявляю о том, что 15 мая 2006 года служащий………………</text:span>  <text:span text:style-name="T4">Правительства Москвы Сидоров Семен Семенович за решение вопроса по…… поставил условие передать ему деньги в сумме 150 000 рублей в срок до 20 мая. В противном случае мне будет отказано. Передача денег должна состояться в служебном кабинете Сидорова. Перед этим я должен позвонить ему по телефону и договориться о времени встречи.</text:span></text:p>
      <text:p text:style-name="Text_20_body"><text:span text:style-name="T4">18 августа 2006 года</text:span></text:p>
      <text:p text:style-name="Text_20_body">Я, <text:span text:style-name="T4">Петров Петр Петрович, предупрежден об уголовной ответственности за заведомо ложный донос по ст. 306 УК РФ.</text:span></text:p>
      <text:p text:style-name="Text_20_body"><text:span text:style-name="T4"> </text:span></text:p>
      <text:p text:style-name="Text_20_body"><text:span text:style-name="T4">Подпись</text:span></text:p>
      <text:p text:style-name="Text_20_body"> </text:p>
      <text:p text:style-name="Text_20_body"><text:span text:style-name="T1">Заведомо ложный донос (статья 306 УК РФ).</text:span></text:p>
      <text:p text:style-name="Text_20_body"> </text:p>
      <text:p text:style-name="Text_20_body">наказывается штрафом в размере до 120 000 рублей или в размере заработной штаты или иного дохода за период до 1 года, либо обязательными работами на срок от 180 до 240 часов, либо исправительными работами на срок до 2 лет, либо арестом на срок до 6 месяцев, либо лишением свободы на срок до 2 лет.</text:p>
      <text:p text:style-name="Text_20_body">донос с обвинением лица в совершении тяжкого или особо тяжкого преступления, - наказывается штрафом в размере от 100 000 до 300 000 рублей или в размере заработной платы за периодот 1 до 2 лет либо лишением свободы на срок до 3 лет.</text:p>
      <text:p text:style-name="Text_20_body">донос с искусственным созданием доказательств обвинения - лишение свободы на срок до 6 лет.</text:p>
      <text:p text:style-name="Text_20_body"> </text:p>
      <text:p text:style-name="Text_20_body"> 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Образец уведомления</text:span></text:p>
      <text:p text:style-name="Text_20_body"><text:span text:style-name="T1">для государственных гражданских служащих города Москвы</text:span></text:p>
      <text:p text:style-name="Text_20_body"> </text:p>
      <text:p text:style-name="Text_20_body">Главе управы района</text:p>
      <text:p text:style-name="Text_20_body">Косино-Ухтомский города Москвы</text:p>
      <text:p text:style-name="Text_20_body">_____________________________</text:p>
      <text:p text:style-name="Text_20_body"> </text:p>
      <text:p text:style-name="Text_20_body">от ___________________________</text:p>
      <text:p text:style-name="Text_20_body">         должность, структурное подразделение </text:p>
      <text:p text:style-name="Text_20_body"> </text:p>
      <text:p text:style-name="Text_20_body">______________________________</text:p>
      <text:p text:style-name="Text_20_body">                                    ФИО</text:p>
      <text:p text:style-name="Text_20_body"><text:span text:style-name="T1"> </text:span></text:p>
      <text:p text:style-name="Text_20_body"><text:span text:style-name="T1">Уведомление</text:span></text:p>
      <text:p text:style-name="Text_20_body"><text:span text:style-name="T1">о фактах обращения в целях склонения к совершению коррупционных правонарушений государственного гражданского служащего</text:span></text:p>
      <text:p text:style-name="Text_20_body"><text:span text:style-name="T1"> </text:span></text:p>
      <text:p text:style-name="Text_20_body">                        1. __________________________________________________________</text:p>
      <text:p text:style-name="Text_20_body">(описание обстоятельств, при которых поступило обращение к гражданскому</text:p>
      <text:p text:style-name="Text_20_body">__________________________________________________________________</text:p>
      <text:p text:style-name="Text_20_body">служащему в связи с исполнением им служебных обязанностей каких либо лиц в целях</text:p>
      <text:p text:style-name="Text_20_body">__________________________________________________________________</text:p>
      <text:p text:style-name="Text_20_body">склонения его к совершению коррупционных правонарушений, дата, место, время, другие условия)</text:p>
      <text:p text:style-name="Text_20_body">2. ___________________________________________________________</text:p>
      <text:p text:style-name="Text_20_body">(подробные сведения о коррупционных правонарушениях, которые</text:p>
      <text:p text:style-name="Text_20_body">__________________________________________________________________</text:p>
      <text:p text:style-name="Text_20_body">должен был бы совершить гражданский служащий по просьбе обратившихся ________________________________________________________________ лиц)</text:p>
      <text:p text:style-name="Text_20_body">3. ___________________________________________________________</text:p>
      <text:p text:style-name="Text_20_body">(все известные сведения о физическом (юридическом) лице, склоняющем к коррупционным __________________________________________________________________</text:p>
      <text:p text:style-name="Text_20_body">правонарушениям)</text:p>
      <text:p text:style-name="Text_20_body">4. ___________________________________________________________</text:p>
      <text:p text:style-name="Text_20_body">(способ и обстоятельства склонения к коррупционным правонарушениям (подкуп, угроза, обман), __________________________________________________________________</text:p>
      <text:p text:style-name="Text_20_body">а также информация об отказе (согласии) принять предложение лица о совершении коррупционных</text:p>
      <text:p text:style-name="Text_20_body">__________________________________________________________________  правонарушений)</text:p>
      <text:p text:style-name="Text_20_body"> </text:p>
      <text:p text:style-name="Text_20_body">Приложение: ________________________________________________</text:p>
      <text:p text:style-name="Text_20_body">(перечень прилагаемых материалов)</text:p>
      <text:p text:style-name="Text_20_body"> </text:p>
      <text:p text:style-name="Text_20_body">«___»_____________20___г.    _______________       (_________________)                                                              </text:p>
      <text:p text:style-name="Text_20_body">                                                                                   (подпись)                                        (Ф.И.О.)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Образец уведомления для руководителей ОИВ города Москвы, их первых заместителей, заместителей</text:span></text:p>
      <text:p text:style-name="Text_20_body"> </text:p>
      <text:p text:style-name="Text_20_body"> </text:p>
      <text:p text:style-name="Text_20_body">Мэру Москвы</text:p>
      <text:p text:style-name="Text_20_body">С.С. Собянину</text:p>
      <text:p text:style-name="Text_20_body"> </text:p>
      <text:p text:style-name="Text_20_body">от ___________________________</text:p>
      <text:p text:style-name="Text_20_body">         должность, структурное подразделение </text:p>
      <text:p text:style-name="Text_20_body"> </text:p>
      <text:p text:style-name="Text_20_body">______________________________</text:p>
      <text:p text:style-name="Text_20_body">                                   ФИО</text:p>
      <text:p text:style-name="Text_20_body"><text:span text:style-name="T1"> </text:span></text:p>
      <text:p text:style-name="Text_20_body"><text:span text:style-name="T1">Уведомление</text:span></text:p>
      <text:p text:style-name="Text_20_body"><text:span text:style-name="T1">о фактах обращения в целях склонения к совершению коррупционных правонарушений государственного гражданского служащего</text:span></text:p>
      <text:p text:style-name="Text_20_body"><text:span text:style-name="T1"> </text:span></text:p>
      <text:p text:style-name="Text_20_body">                        1. __________________________________________________________</text:p>
      <text:p text:style-name="Text_20_body">(описание обстоятельств, при которых поступило обращение к гражданскому</text:p>
      <text:p text:style-name="Text_20_body">__________________________________________________________________</text:p>
      <text:p text:style-name="Text_20_body">служащему в связи с исполнением им служебных обязанностей каких либо лиц в целях</text:p>
      <text:p text:style-name="Text_20_body">__________________________________________________________________</text:p>
      <text:p text:style-name="Text_20_body">склонения его к совершению коррупционных правонарушений, дата, место, время, другие условия)</text:p>
      <text:p text:style-name="Text_20_body">2. ___________________________________________________________</text:p>
      <text:p text:style-name="Text_20_body">(подробные сведения о коррупционных правонарушениях, которые</text:p>
      <text:p text:style-name="Text_20_body">__________________________________________________________________</text:p>
      <text:p text:style-name="Text_20_body">должен был бы совершить гражданский служащий по просьбе обратившихся ________________________________________________________________ лиц)</text:p>
      <text:p text:style-name="Text_20_body">3. ___________________________________________________________</text:p>
      <text:p text:style-name="Text_20_body">(все известные сведения о физическом (юридическом) лице, склоняющем к коррупционным __________________________________________________________________</text:p>
      <text:p text:style-name="Text_20_body">правонарушениям)</text:p>
      <text:p text:style-name="Text_20_body">4. ___________________________________________________________</text:p>
      <text:p text:style-name="Text_20_body">(способ и обстоятельства склонения к коррупционным правонарушениям (подкуп, угроза, обман), __________________________________________________________________</text:p>
      <text:p text:style-name="Text_20_body">а также информация об отказе (согласии) принять предложение лица о совершении коррупционных</text:p>
      <text:p text:style-name="Text_20_body">__________________________________________________________________  правонарушений)</text:p>
      <text:p text:style-name="Text_20_body"> </text:p>
      <text:p text:style-name="Text_20_body">Приложение: ________________________________________________</text:p>
      <text:p text:style-name="Text_20_body">(перечень прилагаемых материалов)</text:p>
      <text:p text:style-name="Text_20_body"> </text:p>
      <text:p text:style-name="Text_20_body"> </text:p>
      <text:p text:style-name="Text_20_body">«___»_____________20___г.    _______________       (_________________)              </text:p>
      <text:p text:style-name="Text_20_body">                                                                                        (подпись)                                      (Ф.И.О.)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 </text:span></text:p>
      <text:p text:style-name="Text_20_body"><text:span text:style-name="T1">Запрещение дарения (статья 575 ГК РФ)</text:span></text:p>
      <text:p text:style-name="Text_20_body"><text:span text:style-name="T1"> </text:span></text:p>
      <text:p text:style-name="Text_20_body">1. Не допускается дарение, за исключением подарков, стоимость которых не превышает 3 000 рублей:</text:p>
      <text:p text:style-name="Text_20_body">1)  от имени малолетних и граждан, признанных недееспособными, их законными представителями;</text:p>
      <text:p text:style-name="Text_20_body">2)            работникам образовательных организаций, медицинских организаций, организаций, оказывающих социальные услуги, и аналогичных организаций, в том числе организаций для детей-сирот и детей, оставшихся без попечении родителей, гражданами, находящимися в них на лечении, содержании или<text:line-break/>воспитании, супругами и родственниками этих граждан;</text:p>
      <text:p text:style-name="Text_20_body">3)            ... государственным служащим ... в связи с их должностным положением или в связи с исполнением ими служебных обязанностей;</text:p>
      <text:p text:style-name="Text_20_body">4)     в отношениях между коммерческими организациями.</text:p>
      <text:p text:style-name="Text_20_body"><text:span text:style-name="T1"> </text:span></text:p>
      <text:p text:style-name="Text_20_body"><text:span text:style-name="T1">Федеральный закон «О государственной гражданской службе Российской Федерации» от 27 июля 2004 года № 79-ФЗ (статья 17)</text:span></text:p>
      <text:p text:style-name="Text_20_body"><text:span text:style-name="T1">и Закон города Москвы</text:span></text:p>
      <text:p text:style-name="Text_20_body"><text:span text:style-name="T1">«О государственной гражданской службе города Москвы»</text:span></text:p>
      <text:p text:style-name="Text_20_body"><text:span text:style-name="T1">от 26 января 2005 года № 3 (статья 13)</text:span></text:p>
      <text:p text:style-name="Text_20_body"> </text:p>
      <text:p text:style-name="Text_20_body">1. В связи с прохождением гражданской службы гражданскому служащему запрещается:</text:p>
      <text:p text:style-name="Text_20_body">6) получать в связи с исполнением должностных обязанностей вознаграждения от физических и юридических лиц (подарки, денежное вознаграждение, ссуды, услуги, оплату развлечений, отдыха, транспортных расходов и иные вознаграждения). Подарки, полученные гражданским служащим в связи с протокольными мероприятиями, со служебными командировками и с другими официальными мероприятиями, признаются соответственно федеральной собственностью и собственностью субъекта Российской Федерации и передаются гражданским служащим по акту в государственный орган, в котором он замещает должность гражданской службы, за исключением случаев, установленных Гражданским кодексом Российской Федерации.</text:p>
      <text:p text:style-name="Text_20_body">Гражданский служащий, сдавший подарок, полученный им в связи с протокольным мероприятием, служебной командировкой или другим официальным мероприятием, может его выкупить в порядке, устанавливаемом нормативными правовыми актами Российской Федерации.</text:p>
      <text:p text:style-name="Text_20_body"><text:span text:style-name="T1"> </text:span></text:p>
      <text:p text:style-name="Text_20_body"><text:span text:style-name="T1">Это важно знать!</text:span></text:p>
      <text:p text:style-name="Text_20_body"><text:span text:style-name="T1"> </text:span></text:p>
      <text:p text:style-name="Text_20_body">Устные сообщения и письменные заявления о преступлениях принимаются в правоохранительных органах независимо от места и времени совершения преступления круглосуточно.</text:p>
      <text:p text:style-name="Text_20_body">В дежурной части органа внутренних дел, приемной органов прокуратуры. Федеральной службы безопасности, таможенного органа или органа наркоконтроля Вас обязаны выслушать и принять сообщение в устной или письменной форме, при этом Вам следует поинтересоваться фамилией, должностью и рабочим телефоном сотрудника, принявшего сообщение.</text:p>
      <text:p text:style-name="Text_20_body">Вы имеете право получить копию своего заявления с отметкой о регистрации его в правоохранительном органе или талон-уведомление, в котором указываются сведения о сотруднике, принявшем сообщение, его подпись, регистрационный номер, наименование, адрес, телефон правоохранительного органа, а также дата приема сообщения.</text:p>
      <text:p text:style-name="Text_20_body">Полученное от Вас сообщение (заявление), должно быть незамедлительно зарегистрировано в правоохранительном органе и доложено вышестоящему руководителю для осуществления процессуальных действий согласно требованиям Уголовно-процессуального кодекса Российской Федерации.</text:p>
      <text:p text:style-name="Text_20_body">Вы имеете право выяснить в правоохранительном органе, которому поручено заниматься исполнением Вашего заявления, о характере   принимаемых мер и требовать, чтобы Вас принял руководитель соответствующего подразделения для получения более подробной информации    по вопросам, затрагивающим Ваши права и законные интересы.</text:p>
      <text:p text:style-name="Text_20_body">В случае отказа принять от Вас сообщение (заявление) о вымогательстве взятки или коммерческом подкупе Вы имеете право обжаловать эти незаконные действия в вышестоящих инстанциях (районных, областных, федеральных), а также подать жалобу на неправомерные действия сотрудников  правоохранительных органов в Генеральную прокуратуру Российской Федерации, осуществляющую прокурорский надзор за лея деятельностью правоохранительных органов и силовых структур.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kosino-uhtomski.mos.ru/anti-corruption/methodical-materials/detail/2552555.html" office:name=""><text:span text:style-name="Definition">http://kosino-uhtomski.mos.ru/anti-corruption/methodical-materials/detail/255255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37:14Z</meta:creation-date>
    <dc:date>2023-05-19T05:37:14Z</dc:date>
  </office:meta>
</office:document-meta>
</file>