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государственному-гражданскому-служащему-по-антикоррупционному-поведению"/>Памятка государственному гражданскому служащему по антикоррупционному поведению<text:bookmark-end text:name="памятка-государственному-гражданскому-служащему-по-антикоррупционному-поведению"/></text:h>
      <text:p text:style-name="First_20_paragraph">14.07.2014</text:p>
      <text:p text:style-name="Text_20_body"><text:line-break/></text:p>
      <text:p text:style-name="Text_20_body">ПАМЯТКА</text:p>
      <text:p text:style-name="Text_20_body">государственному гражданскому служащему</text:p>
      <text:p text:style-name="Text_20_body">по антикоррупционному поведению</text:p>
      <text:p text:style-name="Text_20_body">Поведение, которое может восприниматься окружающими как обещание дачи взятки или предложение дачи взятки либо как согласие принять взятку или как просьба о даче взятки, является неприемлемым для государственного служащего, поскольку заставляет усомниться в его объективности и добросовестности, наносит ущерб репутации системы государственного управления в целом.</text:p>
      <text:p text:style-name="Text_20_body"><text:span text:style-name="T1">Взятка</text:span> — принимаемые должностным лицом материальные ценности (предметы или <text:a xlink:type="simple" xlink:href="http://ru.wikipedia.org/wiki/%D0%94%D0%B5%D0%BD%D1%8C%D0%B3%D0%B8" office:name="Деньги"><text:span text:style-name="Definition">деньги</text:span></text:a>) или какая-либо имущественная выгода или услуги за действие (или наоборот бездействие), в интересах взяткодателя, которое это лицо могло или должно было совершить в силу своего служебного положения.</text:p>
      <text:p text:style-name="Text_20_body">Действия по передаче и приёму взятки в России противозаконны и подпадают под действие <text:a xlink:type="simple" xlink:href="http://ru.wikipedia.org/wiki/%D0%A3%D0%B3%D0%BE%D0%BB%D0%BE%D0%B2%D0%BD%D1%8B%D0%B9_%D0%BA%D0%BE%D0%B4%D0%B5%D0%BA%D1%81" office:name="Уголовный кодекс"><text:span text:style-name="Definition">Уголовного кодекса</text:span></text:a> Российской Федерации. Термин «взятка» чаще используется для обозначения подкупа государственного служащего, тогда как для обозначения подкупа сотрудника коммерческой структуры принято использовать термин «коммерческий подкуп<text:span text:style-name="T1">».</text:span> Получение и дача взятки государственным служащим является одним из проявлений <text:a xlink:type="simple" xlink:href="http://ru.wikipedia.org/wiki/%D0%9A%D0%BE%D1%80%D1%80%D1%83%D0%BF%D1%86%D0%B8%D1%8F" office:name="Коррупция"><text:span text:style-name="Definition"><text:span text:style-name="T1">коррупции</text:span></text:span></text:a>.</text:p>
      <text:p text:style-name="Text_20_body">Часто в массовом сознании взятка ассоциируется с денежными купюрами, однако подарок должностному лицу, от которого зависит принятие решений, также может считаться взяткой, если его стоимость превышает оговоренную законом сумму. Так во Франции предельная <text:span text:style-name="T1">стоимость подарка</text:span>, который не может считаться взяткой, составляет 35 евро, в Великобритании — 140 фунтов стерлингов (250$), в США — 50$, в России — <text:span text:style-name="T1">не должна превышать 3 000 рублей (п. 1 ст. 575 ГК РФ).</text:span></text:p>
      <text:p text:style-name="Text_20_body">Взяткой могут быть признаны:</text:p>
      <text:p text:style-name="Text_20_body"><text:span text:style-name="T1">Предметы</text:span> – деньги, в том числе валюта, банковские чеки и ценные бумаги, изделия из драгоценных камней и металлов, автомашины, продукты питания, техника, бытовые приборы и другие товары, квартиры, дачи, гаражи, земельные участки и другая недвижимость;</text:p>
      <text:p text:style-name="Text_20_body"><text:span text:style-name="T1">Услуги и выгоды</text:span> – лечение, ремонтные и строительные работы, санаторные и туристические путевки, оплата развлечений и других расходов безвозмездно или по заниженной стоимости;</text:p>
      <text:p text:style-name="Text_20_body"><text:span text:style-name="T1">Завуалированная форма взятки</text:span> – банковская ссуда в долг или под видом погашения несуществующего долга, оплата товаров, купленных по заниженной цене, покупка товаров по завышенной цене, заключение фиктивных трудовых договоров с выплатой заработной платы взяточнику, его родственникам или друзьям, получение льготного кредита, завышение гонораров за лекции, статьи и книги, преднамеренный проигрыш в карты, «случайный» выигрыш в казино, прощение долга, уменьшение арендной платы, увеличение процентных ставок по кредиту и т.д.</text:p>
      <text:p text:style-name="Text_20_body">В современном российском уголовном праве есть следующие преступления, связанные со взяточничеством:</text:p>
      <text:p text:style-name="Text_20_body">· получение взятки (ст.290 УК РФ),</text:p>
      <text:p text:style-name="Text_20_body">· дача взятки (ст.291 УК РФ),</text:p>
      <text:p text:style-name="Text_20_body">· посредничество при взяточничестве (ст.291.1 УК РФ),</text:p>
      <text:p text:style-name="Text_20_body">· коммерческий подкуп (ст.204 УК РФ),</text:p>
      <text:p text:style-name="Text_20_body">· провокация взятки или коммерческого подкупа (ст.304 УК РФ).</text:p>
      <text:p text:style-name="Text_20_body"><text:line-break/></text:p>
      <text:p text:style-name="Text_20_body"><text:span text:style-name="T1">Получение взятки (статья 290 УК РФ).</text:span></text:p>
      <text:p text:style-name="Text_20_body">1. Получение должностным лицом, иностранным должностным лицом либо должностным лицом публичной международной организации лично или через посредника взятки в виде денег, ценных бумаг, иного имущества либо в виде незаконных оказания ему услуг имущественного характера, предоставления иных имущественных прав за совершение действий (бездействие) в пользу взяткодателя или представляемых им лиц, если такие действия (бездействие) входят в служебные полномочия должностного лица либо если оно в силу должностного положения может способствовать таким действиям (бездействию), а равно за общее покровительство или попустительство по службе –</text:p>
      <text:p text:style-name="Text_20_body">наказывается штрафом в размере от двадцатипятикратной до пя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трех лет со штрафом в размере двадцатикратной суммы взятки.</text:p>
      <text:p text:style-name="Text_20_body">2. Получение должностным лицом, иностранным должностным лицом либо должностным лицом публичной международной организации взятки в значительном размере –</text:p>
      <text:p text:style-name="Text_20_body">наказывается штрафом в размере от тридцатикратной до шес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шести лет со штрафом в размере тридцатикратной суммы взятки.</text:p>
      <text:p text:style-name="Text_20_body">3. Получение должностным лицом, иностранным должностным лицом либо должностным лицом публичной международной организации взятки за незаконные действия (бездействие) –</text:p>
      <text:p text:style-name="Text_20_body">наказывается штрафом в размере от сорокакратной до се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трех до семи лет со штрафом в размере сорокакратной суммы взятки.</text:p>
      <text:p text:style-name="Text_20_body">4. Деяния, предусмотренные частями первой - третьей настоящей статьи, совершенные лицом, занимающим государственную должность Российской Федерации или государственную должность субъекта Российской Федерации, а равно главой органа местного самоуправления, -</text:p>
      <text:p text:style-name="Text_20_body">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пяти до десяти лет со штрафом в размере пятидесятикратной суммы взятки.</text:p>
      <text:p text:style-name="Text_20_body">5. Деяния, предусмотренные частями частями первой, третьей, четвертой настоящей статьи, если они совершены:</text:p>
      <text:p text:style-name="Text_20_body">а) группой лиц по предварительному сговору или организованной группой;</text:p>
      <text:p text:style-name="Text_20_body">б) с вымогательством взятки;</text:p>
      <text:p text:style-name="Text_20_body">в) в крупном размере, -</text:p>
      <text:p text:style-name="Text_20_body">наказываются штрафом в размере от семидесятикратной до девяностократной суммы взятки либо лишением свободы на срок от семи до двенадцати лет с лишением права занимать определенные должности или заниматься определенной деятельностью на срок до трех лет и со штрафом в размере шестидесятикратной суммы взятки.</text:p>
      <text:p text:style-name="Text_20_body">6. Деяния, предусмотренные частями первой, третьей, четвертой и пунктами "а" и "б" части пятой настоящей статьи, совершенные в особо крупном размере, -</text:p>
      <text:p text:style-name="Text_20_body">наказываются штрафом в размере от восьмидесятикратной до сто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восьми до пятнадцати лет со штрафом в размере семидесятикратной суммы взятки.</text:p>
      <text:p text:style-name="Text_20_body">Дача взятки (статья 291 УК РФ).</text:p>
      <text:p text:style-name="Text_20_body">1. Дача взятки должностному лицу лично или через посредника -наказывается штрафом в размере от пятнадцатикратной до тридцатикратной суммы взятки, либо принудительными работами на срок до 3 лет, либо лишением свободы на срок до 2 лет со штрафом в размере десятикратной суммы взятки.</text:p>
      <text:p text:style-name="Text_20_body">2. Дача взятки должностному лицу лично или через посредника в значительном размере - наказывается штрафом в размере от двадцатикратной до сорокакратной суммы взятки либо лишением свободы на срок до 3 лет со штрафом в размере пятнадцатикратной суммы взятки.</text:p>
      <text:p text:style-name="Text_20_body">3. Дача взятки должностному лицу за совершение заведомо незаконных действий (бездействие) - наказывается штрафом в размере от тридцатикратной до шестидесятикратной суммы взятки либо лишением свободы на срок до восьми лет со штрафом в размере тридцатикратной суммы взятки.</text:p>
      <text:p text:style-name="Text_20_body">4. Дача взятки группой лиц по предварительному сговору или организованной группой в крупном размере - 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3 лет либо лишением свободы на срок от 5 до 10 лет со штрафом в размере шестидесятикратной суммы взятки.</text:p>
      <text:p text:style-name="Text_20_body">5. Взятки в особо крупном размере - наказываются штрафом в размере от семидесятикратной до девяностократной суммы взятки либо лишением свободы на срок от 7 до 12 лет со штрафом в размере семидесятикратной суммы взятки.</text:p>
      <text:p text:style-name="Text_20_body"><text:span text:style-name="T2">Примечание. Лицо, давшее взятку, освобождается от уголовной ответственности, если оно активно способствовало раскрытию и (или) расследованию преступления и либо имело место вымогательство взятки со стороны должностного лица, либо лицо после совершения преступления добровольно сообщило о даче взятки органу, имеющему право возбудить уголовное дело.</text:span></text:p>
      <text:p text:style-name="Text_20_body">Посредничество во взяточничестве (статья 291.1 УК РФ).</text:p>
      <text:p text:style-name="Text_20_body">1. Посредничество во взяточничестве, то есть непосредственная передача взятки по поручению взяткодателя или взяткополучателя либо иное способствование взяткодателю и (или) взяткополучателю в достижении либо реализации соглашения между ними о получении и даче взятки в <text:a xlink:type="simple" xlink:href="consultantplus://offline/ref=505B9E2F462E8F8FD31ADA7FB057E7C7B7D271FB08A59915CB87D345AACDA526163974CCE1nCB8N" office:name=""><text:span text:style-name="Definition">значительном размере</text:span></text:a> - наказывается штрафом в размере от двадцатикратной до сорокакратной суммы взятки с лишением права занимать определенные должности на срок до 3 лет либо лишением свободы на срок до 5 лет со штрафом в размере двадцатикратной суммы взятки.</text:p>
      <text:p text:style-name="Text_20_body">2. Посредничество во взяточничестве за совершение заведомо незаконных действий (бездействие) либо лицом с использованием своего служебного положения - наказывается штрафом в размере от тридцатикратной до шестидесятикратной суммы взятки с лишением права занимать определенные должности на срок до 3 лет либо лишением свободы на срок от 3 до 7 лет со штрафом в размере тридцатикратной суммы взятки.</text:p>
      <text:p text:style-name="Text_20_body">3. Посредничество, совершенное группой лиц по предварительному сговору или организованной группой в <text:a xlink:type="simple" xlink:href="consultantplus://offline/ref=505B9E2F462E8F8FD31ADA7FB057E7C7B7D271FB08A59915CB87D345AACDA526163974CCE1nCB8N" office:name=""><text:span text:style-name="Definition">крупном размере</text:span></text:a> - наказывается штрафом в размере от шестидесятикратной до восьмидесятикратной суммы взятки с лишением права занимать определенные должности на срок до 3 лет либо лишением свободы на срок от 7 до 12 лет со штрафом в размере шестидесятикратной суммы взятки.</text:p>
      <text:p text:style-name="Text_20_body">4. Посредничество во взяточничестве, совершенное в <text:a xlink:type="simple" xlink:href="consultantplus://offline/ref=505B9E2F462E8F8FD31ADA7FB057E7C7B7D271FB08A59915CB87D345AACDA526163974CCE1nCB8N" office:name=""><text:span text:style-name="Definition">особо крупном размере</text:span></text:a> - наказывается штрафом в размере от семидесятикратной до девяностократной суммы взятки с лишением права занимать определенные должности на срок до 3 лет либо лишением свободы на срок от 7 до 12 лет со штрафом в размере семидесятикратной суммы взятки.</text:p>
      <text:p text:style-name="Text_20_body">5. Обещание или предложение посредничества во взяточничестве - наказывается штрафом в размере от пятнадцатикратной до семидесятикратной суммы взятки с лишением права занимать определенные должности на срок до 3 лет или штрафом в размере от 25 000 до 500 000 000 рублей с лишением права занимать определенные должности или заниматься определенной деятельностью на срок до 3 лет либо лишением свободы на срок до 7 лет со штрафом в размере от десятикратной до шестидесятикратной суммы взятки.</text:p>
      <text:p text:style-name="Text_20_body"><text:span text:style-name="T2">Примечание. Лицо, являющееся посредником во взяточничестве, освобождается от уголовной ответственности, если оно после совершения преступления активно способствовало раскрытию и (или) пресечению преступления и</text:span> <text:a xlink:type="simple" xlink:href="consultantplus://offline/ref=505B9E2F462E8F8FD31ADA7FB057E7C7B7D271FC04A39915CB87D345AACDA526163974C9E9CAA798n1BBN" office:name=""><text:span text:style-name="Definition"><text:span text:style-name="T2">добровольно</text:span></text:span></text:a> <text:span text:style-name="T2">сообщило органу, имеющему право возбудить уголовное дело, о посредничестве во взяточничестве.</text:span></text:p>
      <text:p text:style-name="Text_20_body">Действия и высказывания, которые могут быть восприняты как согласие принять взятку или как просьба о даче взятки.</text:p>
      <text:p text:style-name="Text_20_body">При обсуждении рабочих вопросов следует избегать:</text:p>
      <text:p text:style-name="Text_20_body">· спорных жестов, мимики и выражений. Например: «вопрос решить трудно, но можно», «договоримся», «нужны более веские аргументы», «нужно обсудить параметры в другой обстановке», «ну что делать будем?» и т.п.</text:p>
      <text:p text:style-name="Text_20_body">· определенных тем: низкий уровень заработной платы служащих, нехватка средств на реализацию нужд, желание приобрести имущество или услугу, отсутствие работы у близких, необходимость поступления детей в образовательные учреждения.</text:p>
      <text:p text:style-name="Text_20_body">· получения подарков и приглашений в рестораны.</text:p>
      <text:p text:style-name="Text_20_body">· предложений о предоставлении скидки, услуг по подготовке необходимых документов, взносе в благотворительный фонд, поддержке конкретной спортивной команды.</text:p>
      <text:p text:style-name="Text_20_body">· неожиданно прерывать беседу и под благовидным предлогом оставлять посетителя одного в кабинете, оставив при этом открытыми ящик стола, папку с материалами, сумку, портфель.</text:p>
      <text:p text:style-name="Text_20_body">· написания посторонних цифр на бумаге или набора на калькуляторе с последующей их демонстрацией посетителю.</text:p>
      <text:p text:style-name="Text_20_body">Внимание! Вас могут провоцировать на принятие или дачу взятки с целью компрометации! (статья 304 УК РФ)</text:p>
      <text:p text:style-name="Text_20_body"><text:a xlink:type="simple" xlink:href="consultantplus://offline/ref=6FCE66778C2E374D4ED7E83E4A2B5F5300934BB05A911DBA8F0410826D0E014485F862F3F5C96A7EjCD0N" office:name=""><text:span text:style-name="Definition">Провокация взятки</text:span></text:a> либо коммерческого подкупа, то есть попытка передачи должностному лицу без его согласия взятки в целях искусственного создания доказательств совершения преступления либо шантажа - наказывается штрафом в размере до 200 000 рублей или в размере заработной платы или иного дохода осужденного за период до 18 месяцев, либо принудительными работами на срок до 5 лет с лишением права занимать определенные должности на срок до 3 лет или без такового, либо лишением свободы на срок до 5 лет с лишением права занимать определенные должности на срок до 3 лет или без такового.</text:p>
      <text:p text:style-name="Text_20_body">Действия в случае вымогательства или провокации взятки (подкупа)</text:p>
      <text:p text:style-name="Text_20_body">· Вести себя крайне осторожно, вежливо, без заискивания, не допуская опрометчивых высказываний, которые могли бы трактоваться вымогателем как готовность, либо как категорический отказ дать взятку или совершить подкуп</text:p>
      <text:p text:style-name="Text_20_body">· Внимательно выслушать и точно запомнить поставленные Вам условия (размеры сумм, наименование товаров и характер услуг, сроки и способы передачи взятки, форма коммерческого подкупа, последовательность решения вопросов)</text:p>
      <text:p text:style-name="Text_20_body">· Постараться перенести вопрос о времени и месте передачи взятки до следующей беседы или, если это невозможно, предложить хорошо знакомое Вам место для следующей встречи</text:p>
      <text:p text:style-name="Text_20_body">· Поинтересоваться у собеседника о гарантиях решения вопроса в случае дачи взятки или совершения подкупа</text:p>
      <text:p text:style-name="Text_20_body">· Не берите инициативу в разговоре на себя, больше «работайте на прием», позволяйте потенциальному взяткополучателю «выговориться», сообщить Вам как можно больше информации</text:p>
      <text:p text:style-name="Text_20_body"><text:line-break/></text:p>
      <text:p text:style-name="Text_20_body">Примерный текст заявления</text:p>
      <text:p text:style-name="Text_20_body"><text:span text:style-name="T2">Прокурору области</text:span></text:p>
      <text:p text:style-name="Text_20_body"><text:span text:style-name="T2">Иванову И.И.</text:span></text:p>
      <text:p text:style-name="Text_20_body"><text:span text:style-name="T2">от гражданина</text:span></text:p>
      <text:p text:style-name="Text_20_body"><text:span text:style-name="T2">Петрова П.П.,</text:span></text:p>
      <text:p text:style-name="Text_20_body"><text:span text:style-name="T2">проживающего по адресу:</text:span></text:p>
      <text:p text:style-name="Text_20_body"><text:span text:style-name="T2">г. Энск, ул. Энская, д. 1, кв. 2</text:span></text:p>
      <text:p text:style-name="Text_20_body"><text:span text:style-name="T2">Заявление</text:span></text:p>
      <text:p text:style-name="Text_20_body"><text:span text:style-name="T2">Я, Петров Петр Петрович, заявляю о том, что 15 мая 2006 года служащий ….. Правительства Москвы Сидоров Семен Семенович за решение вопроса по…. Поставил условие передать ему деньги в сумме 150 000 рублей в срок до 20 мая. В противном случае мне будет отказано. Передача денег должна состояться в служебном кабинете Сидорова. Перед этим я должен позвонить ему по телефону и договориться о времени встречи.</text:span></text:p>
      <text:p text:style-name="Text_20_body"><text:span text:style-name="T2">18 августа 2006 года</text:span></text:p>
      <text:p text:style-name="Text_20_body"><text:span text:style-name="T2">Я, Петров Петр Петрович, предупрежден об уголовной ответственности за заведомо ложный донос по ст. 306 УК РФ.</text:span></text:p>
      <text:p text:style-name="Text_20_body"><text:span text:style-name="T2">Подпись</text:span></text:p>
      <text:p text:style-name="Text_20_body">Заведомо ложный донос (статья 306 УК РФ).</text:p>
      <text:p text:style-name="Text_20_body">наказывается штрафом в размере до 120 000 рублей или в размере заработной платы или иного дохода за период до 1 года, либо обязательными работами на срок от 180 до 240 часов, либо исправительными работами на срок до 2 лет, либо арестом на срок до 6 месяцев, либо лишением свободы на срок до 2 лет.</text:p>
      <text:p text:style-name="Text_20_body">донос с обвинением лица в совершении тяжкого или особо тяжкого преступления, - наказывается штрафом в размере от 100 000 до 300 000 рублей или в размере заработной платы за период от 1 до 2 лет либо лишением свободы на срок до 3 лет.</text:p>
      <text:p text:style-name="Text_20_body">донос с искусственным созданием доказательств обвинения - лишение свободы на срок до 6 лет.</text:p>
      <text:p text:style-name="Text_20_body"><text:line-break/></text:p>
      <text:p text:style-name="Text_20_body"><text:span text:style-name="T2">образец уведомления для государственных гражданских служащих города Москвы</text:span></text:p>
      <text:p text:style-name="Text_20_body"><text:span text:style-name="T2">Руководителю ОИВ</text:span></text:p>
      <text:p text:style-name="Text_20_body"><text:span text:style-name="T2">А.В.Петрову</text:span></text:p>
      <text:p text:style-name="Text_20_body"><text:span text:style-name="T2">от Иванова Ивана Ивановича</text:span></text:p>
      <text:p text:style-name="Text_20_body"><text:span text:style-name="T2">(должность)</text:span></text:p>
      <text:p text:style-name="Text_20_body"><text:span text:style-name="T3">Уведомление</text:span><text:line-break/><text:span text:style-name="T3">о факте обращения в целях склонения к совершению коррупционного правонарушения государственного гражданского служащего Правительства Москвы</text:span></text:p>
      <text:p text:style-name="Text_20_body"><text:span text:style-name="T2">Сообщаю, что:</text:span></text:p>
      <text:p text:style-name="Text_20_body"><text:span text:style-name="T2">1._________________________________________________________________________________________</text:span></text:p>
      <text:p text:style-name="Text_20_body"><text:span text:style-name="T2">(описание обстоятельств, при которых поступило обращение к гражданскому служащему в связи с исполнением им служебных обязанностей</text:span></text:p>
      <text:p text:style-name="Text_20_body"><text:span text:style-name="T2">________________________________________________________________________________________________________________________</text:span></text:p>
      <text:p text:style-name="Text_20_body"><text:span text:style-name="T2">каких-либо лиц в целях склонения его к совершению коррупционных правонарушений, дата, место, время, другие условия)</text:span></text:p>
      <text:p text:style-name="Text_20_body"><text:span text:style-name="T2">2.________________________________________________________________________________________</text:span></text:p>
      <text:p text:style-name="Text_20_body"><text:span text:style-name="T2">(подробные сведения о коррупционных правонарушениях, которые должен был бы совершить гражданский служащий по просьбе обратившихся лиц)</text:span></text:p>
      <text:p text:style-name="Text_20_body"><text:span text:style-name="T2">3._________________________________________________________________________________________</text:span></text:p>
      <text:p text:style-name="Text_20_body"><text:span text:style-name="T2">(все известные сведения о физическом (юридическом) лице,склоняющем к коррупционным правонарушениям)</text:span></text:p>
      <text:p text:style-name="Text_20_body"><text:span text:style-name="T2">4.________________________________________________________________________________________</text:span></text:p>
      <text:p text:style-name="Text_20_body"><text:span text:style-name="T2">(способ и обстоятельства склонения к коррупционным правонарушениям (подкуп, угроза, обман), а также информация об отказе (согласии)</text:span></text:p>
      <text:p text:style-name="Text_20_body"><text:span text:style-name="T2">_______________________________________________________________________________________________________________________</text:span></text:p>
      <text:p text:style-name="Text_20_body"><text:span text:style-name="T2">принять предложение лица о совершении коррупционных правонарушений)</text:span></text:p>
      <text:p text:style-name="Text_20_body"><text:span text:style-name="T2">Приложение: ______________________________________________________</text:span></text:p>
      <text:p text:style-name="Text_20_body"><text:span text:style-name="T2">(перечень прилагаемых материалов) _____________________</text:span></text:p>
      <text:p text:style-name="Text_20_body"><text:span text:style-name="T2">(дата, подпись, Ф.И.О.)</text:span></text:p>
      <text:p text:style-name="Text_20_body"><text:span text:style-name="T2">образец уведомления для руководителей ОИВ города Москвы, их первых заместителей, заместителей</text:span></text:p>
      <text:p text:style-name="Text_20_body"><text:span text:style-name="T2">Мэру Москвы</text:span></text:p>
      <text:p text:style-name="Text_20_body"><text:span text:style-name="T2">С.С.Собянину</text:span></text:p>
      <text:p text:style-name="Text_20_body"><text:span text:style-name="T2">от Иванова Ивана Ивановича</text:span></text:p>
      <text:p text:style-name="Text_20_body"><text:span text:style-name="T2">(должность)</text:span></text:p>
      <text:p text:style-name="Text_20_body"><text:span text:style-name="T3">Уведомление</text:span><text:line-break/><text:span text:style-name="T3">о факте обращения в целях склонения к совершению коррупционного правонарушения государственного гражданского служащего Правительства Москвы</text:span></text:p>
      <text:p text:style-name="Text_20_body"><text:span text:style-name="T2">Сообщаю, что:</text:span></text:p>
      <text:p text:style-name="Text_20_body"><text:span text:style-name="T2">1._________________________________________________________________________________________</text:span></text:p>
      <text:p text:style-name="Text_20_body"><text:span text:style-name="T2">(описание обстоятельств, при которых поступило обращение к гражданскому служащему в связи с исполнением им служебных обязанностей</text:span></text:p>
      <text:p text:style-name="Text_20_body"><text:span text:style-name="T2">________________________________________________________________________________________________________________________</text:span></text:p>
      <text:p text:style-name="Text_20_body"><text:span text:style-name="T2">каких-либо лиц в целях склонения его к совершению коррупционных правонарушений, дата, место, время, другие условия)</text:span></text:p>
      <text:p text:style-name="Text_20_body"><text:span text:style-name="T2">2.________________________________________________________________________________________</text:span></text:p>
      <text:p text:style-name="Text_20_body"><text:span text:style-name="T2">(подробные сведения о коррупционных правонарушениях, которые должен был бы совершить гражданский служащий по просьбе обратившихся лиц)</text:span></text:p>
      <text:p text:style-name="Text_20_body"><text:span text:style-name="T2">3._________________________________________________________________________________________</text:span></text:p>
      <text:p text:style-name="Text_20_body"><text:span text:style-name="T2">(все известные сведения о физическом (юридическом) лице, склоняющем к коррупционным правонарушениям)</text:span></text:p>
      <text:p text:style-name="Text_20_body"><text:span text:style-name="T2">4.________________________________________________________________________________________</text:span></text:p>
      <text:p text:style-name="Text_20_body"><text:span text:style-name="T2">(способ и обстоятельства склонения к коррупционным правонарушениям (подкуп, угроза, обман), а также информация об отказе (согласии)</text:span></text:p>
      <text:p text:style-name="Text_20_body"><text:span text:style-name="T2">_______________________________________________________________________________________________________________________</text:span></text:p>
      <text:p text:style-name="Text_20_body"><text:span text:style-name="T2">принять предложение лица о совершении коррупционных правонарушений)</text:span></text:p>
      <text:p text:style-name="Text_20_body"><text:span text:style-name="T2">Приложение: ______________________________________________________</text:span></text:p>
      <text:p text:style-name="Text_20_body"><text:span text:style-name="T2">(перечень прилагаемых материалов) _____________________</text:span></text:p>
      <text:p text:style-name="Text_20_body"><text:span text:style-name="T2">(дата, подпись, Ф.И.О.)</text:span></text:p>
      <text:p text:style-name="Text_20_body">Запрещение дарения (статья 575 ГК РФ)</text:p>
      <text:p text:style-name="Text_20_body">1. Не допускается дарение, за исключением подарков, стоимость которых не превышает 3 000 рублей:</text:p>
      <text:p text:style-name="Text_20_body">1) от имени малолетних и граждан, признанных недееспособными, их законными представителями;</text:p>
      <text:p text:style-name="Text_20_body">2) работникам образовательных организаций, медицинских организаций, организаций, оказывающих социальные услуги, и аналогичных организаций, в том числе организаций для детей-сирот и детей, оставшихся без попечения родителей, гражданами, находящимися в них на лечении, содержании или воспитании, супругами и родственниками этих граждан;</text:p>
      <text:p text:style-name="Text_20_body">3) … государственным служащим … в связи с их должностным положением или в связи с исполнением ими служебных обязанностей;</text:p>
      <text:p text:style-name="Text_20_body">4) в отношениях между коммерческими организациями.</text:p>
      <text:p text:style-name="Text_20_body">Федеральный закон «О государственной гражданской службе в Российской Федерации» от 27 июля 2004 года № 79-ФЗ (статья 17) и Закон города Москвы «О государственной гражданской службе города Москвы» от 26 января 2005 года № 3 (статья 13)</text:p>
      <text:p text:style-name="Text_20_body">1. В связи с прохождением гражданской службы гражданскому служащему запрещается:</text:p>
      <text:p text:style-name="Text_20_body">6) получать в связи с исполнением должностных обязанностей вознаграждения от физических и юридических лиц (подарки, денежное вознаграждение, ссуды, услуги, оплату развлечений, отдыха, транспортных расходов и иные вознаграждения). Подарки, полученные гражданским служащим в связи с протокольными мероприятиями, со служебными командировками и с другими официальными мероприятиями, признаются соответственно федеральной собственностью и собственностью субъекта Российской Федерации и передаются гражданским служащим по акту в государственный орган, в котором он замещает должность гражданской службы, за исключением случаев, установленных Гражданским кодексом Российской Федерации. Гражданский служащий, сдавший подарок, полученный им в связи с протокольным мероприятием, служебной командировкой или другим официальным мероприятием, может его выкупить в порядке, устанавливаемом нормативными правовыми актами Российской Федерации.</text:p>
      <text:p text:style-name="Text_20_body">Это важно знать!</text:p>
      <text:p text:style-name="Text_20_body">· Устные сообщения и письменные заявления о преступлениях принимаются в правоохранительных органах независимо от места и времени совершения преступления круглосуточно</text:p>
      <text:p text:style-name="Text_20_body">· В дежурной части органа внутренних дел, приемной органов прокуратуры, Федеральной службы безопасности, таможенного органа или органа наркоконтроля Вас обязаны выслушать и принять сообщение в устной или письменной форме, при этом Вам следует поинтересоваться фамилией, должностью и рабочим телефоном сотрудника, принявшего сообщение</text:p>
      <text:p text:style-name="Text_20_body">· Вы имеете право получить копию своего заявления с отметкой о регистрации его в правоохранительном органе или талон-уведомление, в котором указываются сведения о сотруднике, принявшем сообщение, его подпись, регистрационный номер, наименование, адрес, телефон правоохранительного органа, а также дата приема сообщения</text:p>
      <text:p text:style-name="Text_20_body">· Полученное от Вас сообщение (заявление), должно быть незамедлительно зарегистрировано в правоохранительном органе и доложено вышестоящему руководителю для осуществления процессуальных действий согласно требованиям Уголовно-процессуального кодекса Российской Федерации</text:p>
      <text:p text:style-name="Text_20_body">· Вы имеете право выяснить в правоохранительном органе, которому поручено заниматься исполнением Вашего заявления, о характере принимаемых мер и требовать, чтобы Вас принял руководитель соответствующего подразделения для получения более подробной информации по вопросам, затрагивающим Ваши права и законные интересы</text:p>
      <text:p text:style-name="Text_20_body">· В случае отказа принять от Вас сообщение (заявление) о вымогательстве взятки или коммерческом подкупе Вы имеете право обжаловать эти незаконные действия в вышестоящих инстанциях (районных, областных, федеральных), а также подать жалобу на неправомерные действия сотрудников правоохранительных органов в Генеральную прокуратуру Российской Федерации, осуществляющую прокурорский надзор за деятельностью правоохранительных органов и силовых структур.</text:p>
      <text:p text:style-name="Text_20_body"><text:line-break/></text:p>
      <text:p text:style-name="Text_20_body">Адрес страницы: <text:a xlink:type="simple" xlink:href="http://kosino-uhtomski.mos.ru/anti-corruption/methodical-materials/detail/1123596.html" office:name=""><text:span text:style-name="Definition">http://kosino-uhtomski.mos.ru/anti-corruption/methodical-materials/detail/112359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39:59Z</meta:creation-date>
    <dc:date>2023-05-12T14:39:59Z</dc:date>
  </office:meta>
</office:document-meta>
</file>